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.4728in"/>
    </style:style>
    <style:style style:name="co2" style:family="table-column">
      <style:table-column-properties fo:break-before="auto" style:column-width="0.5492in"/>
    </style:style>
    <style:style style:name="co3" style:family="table-column">
      <style:table-column-properties fo:break-before="auto" style:column-width="1.0736in"/>
    </style:style>
    <style:style style:name="co4" style:family="table-column">
      <style:table-column-properties fo:break-before="auto" style:column-width="10.7874in"/>
    </style:style>
    <style:style style:name="co5" style:family="table-column">
      <style:table-column-properties fo:break-before="auto" style:column-width="1.4484in"/>
    </style:style>
    <style:style style:name="co6" style:family="table-column">
      <style:table-column-properties fo:break-before="auto" style:column-width="1.548in"/>
    </style:style>
    <style:style style:name="co7" style:family="table-column">
      <style:table-column-properties fo:break-before="auto" style:column-width="1.261in"/>
    </style:style>
    <style:style style:name="co8" style:family="table-column">
      <style:table-column-properties fo:break-before="auto" style:column-width="0.7516in"/>
    </style:style>
    <style:style style:name="ro1" style:family="table-row">
      <style:table-row-properties style:row-height="0.1917in" fo:break-before="auto" style:use-optimal-row-height="true"/>
    </style:style>
    <style:style style:name="ro2" style:family="table-row">
      <style:table-row-properties style:row-height="0.3854in" fo:break-before="auto" style:use-optimal-row-height="false"/>
    </style:style>
    <style:style style:name="ta1" style:family="table" style:master-page-name="PageStyle_5f_Dati_20_Esportati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100">
      <style:table-cell-properties style:rotation-align="none"/>
    </style:style>
    <style:style style:name="ce2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 style:data-style-name="N100">
      <style:table-cell-properties style:rotation-align="non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4">
      <style:table-cell-properties style:rotation-align="none"/>
    </style:style>
    <style:style style:name="ce6" style:family="table-cell" style:parent-style-name="Default" style:data-style-name="N4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 style:data-style-name="N4">
      <style:table-cell-properties style:rotation-align="non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</style:style>
    <style:style style:name="ce17" style:family="table-cell" style:parent-style-name="Default" style:data-style-name="N100">
      <style:table-cell-properties style:rotation-align="none"/>
    </style:style>
    <style:style style:name="ce18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 style:data-style-name="N100">
      <style:table-cell-properties style:rotation-align="non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rotation-align="non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 style:data-style-name="N4">
      <style:table-cell-properties style:rotation-align="none"/>
    </style:style>
    <style:style style:name="ce22" style:family="table-cell" style:parent-style-name="Default" style:data-style-name="N4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 style:data-style-name="N4">
      <style:table-cell-properties style:rotation-align="none"/>
      <style:text-properties fo:color="#08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Dati Esportati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number-columns-repeated="1017" table:default-cell-style-name="Default"/>
        <table:table-row table:style-name="ro1">
          <table:table-cell table:style-name="ce17" table:number-columns-repeated="4"/>
          <table:table-cell table:number-columns-repeated="1020"/>
        </table:table-row>
        <table:table-row table:style-name="ro2">
          <table:table-cell table:style-name="ce18" office:value-type="string" calcext:value-type="string">
            <text:p>Codice CUP</text:p>
          </table:table-cell>
          <table:table-cell table:style-name="ce18" office:value-type="string" calcext:value-type="string">
            <text:p>E/U</text:p>
          </table:table-cell>
          <table:table-cell table:style-name="ce18" office:value-type="string" calcext:value-type="string">
            <text:p>Codice</text:p>
          </table:table-cell>
          <table:table-cell table:style-name="ce18" office:value-type="string" calcext:value-type="string">
            <text:p>Descrizione</text:p>
          </table:table-cell>
          <table:table-cell table:style-name="ce22" office:value-type="string" calcext:value-type="string">
            <text:p>Stanziato 2025</text:p>
          </table:table-cell>
          <table:table-cell table:style-name="ce22" office:value-type="string" calcext:value-type="string">
            <text:p>Accertato / Impegnato 2025</text:p>
          </table:table-cell>
          <table:table-cell table:style-name="ce22" office:value-type="string" calcext:value-type="string">
            <text:p>Incassato / <text:s text:c="5"/>Pagato 2025</text:p>
          </table:table-cell>
          <table:table-cell table:style-name="ce24" table:number-columns-repeated="1017"/>
        </table:table-row>
        <table:table-row table:style-name="ro1">
          <table:table-cell table:style-name="ce19" office:value-type="string" calcext:value-type="string">
            <text:p>B53C230082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32</text:p>
          </table:table-cell>
          <table:table-cell table:style-name="ce19" office:value-type="string" calcext:value-type="string">
            <text:p>MINISPEC: Moon IN-situ Imaging SPECtrometer (ref. Federico Tosi)</text:p>
          </table:table-cell>
          <table:table-cell table:number-columns-repeated="2" table:style-name="ce23" office:value-type="float" office:value="19358.24" calcext:value-type="float">
            <text:p>19,358.24</text:p>
          </table:table-cell>
          <table:table-cell table:style-name="ce23" office:value-type="float" office:value="24197.8" calcext:value-type="float">
            <text:p>24,197.8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B53C230082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32</text:p>
          </table:table-cell>
          <table:table-cell table:style-name="ce19" office:value-type="string" calcext:value-type="string">
            <text:p>MINISPEC: Moon IN-situ Imaging SPECtrometer (ref. Federico Tosi)</text:p>
          </table:table-cell>
          <table:table-cell table:style-name="ce23" office:value-type="float" office:value="72593.4" calcext:value-type="float">
            <text:p>72,593.40</text:p>
          </table:table-cell>
          <table:table-cell table:style-name="ce23" office:value-type="float" office:value="40965.15" calcext:value-type="float">
            <text:p>40,965.15</text:p>
          </table:table-cell>
          <table:table-cell table:style-name="ce23" office:value-type="float" office:value="23534.3" calcext:value-type="float">
            <text:p>23,534.3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B81J110014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53</text:p>
          </table:table-cell>
          <table:table-cell table:style-name="ce19" office:value-type="string" calcext:value-type="string">
            <text:p>Subcontratto LSPE (su contratto ASI/Università di Roma La Sapienza n. I/022/11/0) (ref. G. Morgant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B81J110014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53</text:p>
          </table:table-cell>
          <table:table-cell table:style-name="ce19" office:value-type="string" calcext:value-type="string">
            <text:p>Subcontratto LSPE (su contratto ASI/Università di Roma La Sapienza n. I/022/11/0) (ref. G. Morgante)</text:p>
          </table:table-cell>
          <table:table-cell table:style-name="ce23" office:value-type="float" office:value="3902.55" calcext:value-type="float">
            <text:p>3,902.55</text:p>
          </table:table-cell>
          <table:table-cell table:number-columns-repeated="2" table:style-name="ce23" office:value-type="float" office:value="2117.84" calcext:value-type="float">
            <text:p>2,117.8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14I20000260007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36</text:p>
          </table:table-cell>
          <table:table-cell table:style-name="ce19" office:value-type="string" calcext:value-type="string">
            <text:p>THESEUS/XGIS (Ref. Lorenzo Amati) - Contratto OHB Italia/INAF-OASBo n.2331/2020/01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14I20000260007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36</text:p>
          </table:table-cell>
          <table:table-cell table:style-name="ce19" office:value-type="string" calcext:value-type="string">
            <text:p>THESEUS/XGIS (Ref. Lorenzo Amati) - Contratto OHB Italia/INAF-OASBo n.2331/2020/01</text:p>
          </table:table-cell>
          <table:table-cell table:style-name="ce23" office:value-type="float" office:value="581.84" calcext:value-type="float">
            <text:p>581.84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23C240013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3.06</text:p>
          </table:table-cell>
          <table:table-cell table:style-name="ce19" office:value-type="string" calcext:value-type="string">
            <text:p>SOE2024_0000092-EXOPATH (ref. Ilaria Carleo)</text:p>
          </table:table-cell>
          <table:table-cell table:number-columns-repeated="2" table:style-name="ce23" office:value-type="float" office:value="74887.2" calcext:value-type="float">
            <text:p>74,887.2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23C240013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3.06</text:p>
          </table:table-cell>
          <table:table-cell table:style-name="ce19" office:value-type="string" calcext:value-type="string">
            <text:p>SOE2024_0000092-EXOPATH (ref. Ilaria Carleo)</text:p>
          </table:table-cell>
          <table:table-cell table:style-name="ce23" office:value-type="float" office:value="74887.2" calcext:value-type="float">
            <text:p>74,887.20</text:p>
          </table:table-cell>
          <table:table-cell table:style-name="ce23" office:value-type="float" office:value="44571.05" calcext:value-type="float">
            <text:p>44,571.05</text:p>
          </table:table-cell>
          <table:table-cell table:style-name="ce23" office:value-type="float" office:value="41700.49" calcext:value-type="float">
            <text:p>41,700.4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1C23003480002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4.04</text:p>
          </table:table-cell>
          <table:table-cell table:style-name="ce19" office:value-type="string" calcext:value-type="string">
            <text:p>Migrazione di servizi informatici INAF al Polo Strategico Nazionale (PSN) (ref. Stefano Giovannini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221272" calcext:value-type="float">
            <text:p>221,272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1C23003480002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4.04</text:p>
          </table:table-cell>
          <table:table-cell table:style-name="ce19" office:value-type="string" calcext:value-type="string">
            <text:p>Migrazione di servizi informatici INAF al Polo Strategico Nazionale (PSN) (ref. Stefano Giovannini)</text:p>
          </table:table-cell>
          <table:table-cell table:style-name="ce23" office:value-type="float" office:value="221272" calcext:value-type="float">
            <text:p>221,272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2B2400031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5.07</text:p>
          </table:table-cell>
          <table:table-cell table:style-name="ce19" office:value-type="string" calcext:value-type="string">
            <text:p>MACS facility: environment (ref. Enrico Virgil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2B2400031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5.07</text:p>
          </table:table-cell>
          <table:table-cell table:style-name="ce19" office:value-type="string" calcext:value-type="string">
            <text:p>MACS facility: environment (ref. Enrico Virgilli)</text:p>
          </table:table-cell>
          <table:table-cell table:style-name="ce23" office:value-type="float" office:value="797279.25" calcext:value-type="float">
            <text:p>797,279.25</text:p>
          </table:table-cell>
          <table:table-cell table:style-name="ce23" office:value-type="float" office:value="86190.91" calcext:value-type="float">
            <text:p>86,190.91</text:p>
          </table:table-cell>
          <table:table-cell table:style-name="ce23" office:value-type="float" office:value="46686.68" calcext:value-type="float">
            <text:p>46,686.6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2F200001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10.05</text:p>
          </table:table-cell>
          <table:table-cell table:style-name="ce19" office:value-type="string" calcext:value-type="string">
            <text:p>ALMA band 2 CCA production (Ref. Fabrizio Villa) - Agreement ESO/NOVA n.87603/ESO/18/88584/ASP</text:p>
          </table:table-cell>
          <table:table-cell table:number-columns-repeated="3" table:style-name="ce23" office:value-type="float" office:value="125600" calcext:value-type="float">
            <text:p>125,6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2F200001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10.05</text:p>
          </table:table-cell>
          <table:table-cell table:style-name="ce19" office:value-type="string" calcext:value-type="string">
            <text:p>ALMA band 2 CCA production (Ref. Fabrizio Villa) - Agreement ESO/NOVA n.87603/ESO/18/88584/ASP</text:p>
          </table:table-cell>
          <table:table-cell table:style-name="ce23" office:value-type="float" office:value="539828.01" calcext:value-type="float">
            <text:p>539,828.01</text:p>
          </table:table-cell>
          <table:table-cell table:style-name="ce23" office:value-type="float" office:value="19553.49" calcext:value-type="float">
            <text:p>19,553.49</text:p>
          </table:table-cell>
          <table:table-cell table:style-name="ce23" office:value-type="float" office:value="26254.12" calcext:value-type="float">
            <text:p>26,254.1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2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2.01</text:p>
          </table:table-cell>
          <table:table-cell table:style-name="ce19" office:value-type="string" calcext:value-type="string">
            <text:p>SOCIETY riPENSAci (ref. Elena Zucc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2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2.01</text:p>
          </table:table-cell>
          <table:table-cell table:style-name="ce19" office:value-type="string" calcext:value-type="string">
            <text:p>SOCIETY riPENSAci (ref. Elena Zucca)</text:p>
          </table:table-cell>
          <table:table-cell table:style-name="ce23" office:value-type="float" office:value="4678" calcext:value-type="float">
            <text:p>4,678.00</text:p>
          </table:table-cell>
          <table:table-cell table:style-name="ce23" office:value-type="float" office:value="239.12" calcext:value-type="float">
            <text:p>239.12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2.01</text:p>
          </table:table-cell>
          <table:table-cell table:style-name="ce19" office:value-type="string" calcext:value-type="string">
            <text:p>STILES Attività di progetto - IR0000034 STILES - STRENGTHENING THE ITALIAN LEADERSHIP IN ELT AND SKA</text:p>
          </table:table-cell>
          <table:table-cell table:number-columns-repeated="2" table:style-name="ce23" office:value-type="float" office:value="538429.34" calcext:value-type="float">
            <text:p>538,429.34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2.02</text:p>
          </table:table-cell>
          <table:table-cell table:style-name="ce19" office:value-type="string" calcext:value-type="string">
            <text:p>STILES Spese Generali (quota INAF) - IR0000034 STILES - STRENGTHENING THE ITALIAN LEADERSHIP IN ELT AND SKA</text:p>
          </table:table-cell>
          <table:table-cell table:number-columns-repeated="2" table:style-name="ce23" office:value-type="float" office:value="37812.06" calcext:value-type="float">
            <text:p>37,812.06</text:p>
          </table:table-cell>
          <table:table-cell table:style-name="ce23" office:value-type="float" office:value="122" calcext:value-type="float">
            <text:p>122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2.03</text:p>
          </table:table-cell>
          <table:table-cell table:style-name="ce19" office:value-type="string" calcext:value-type="string">
            <text:p>STILES Trasferimenti a Partner (include spese generali) - IR0000034 STILES - STRENGTHENING THE ITALIAN LEADERSHIP IN ELT AND SKA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2.04</text:p>
          </table:table-cell>
          <table:table-cell table:style-name="ce19" office:value-type="string" calcext:value-type="string">
            <text:p>STILES Quota forfettaria Spese Generali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2.01</text:p>
          </table:table-cell>
          <table:table-cell table:style-name="ce19" office:value-type="string" calcext:value-type="string">
            <text:p>STILES Attività di progetto - IR0000034 STILES - STRENGTHENING THE ITALIAN LEADERSHIP IN ELT AND SKA</text:p>
          </table:table-cell>
          <table:table-cell table:style-name="ce23" office:value-type="float" office:value="18872140.09" calcext:value-type="float">
            <text:p>18,872,140.09</text:p>
          </table:table-cell>
          <table:table-cell table:style-name="ce23" office:value-type="float" office:value="17123975.92" calcext:value-type="float">
            <text:p>17,123,975.92</text:p>
          </table:table-cell>
          <table:table-cell table:style-name="ce23" office:value-type="float" office:value="32803416.84" calcext:value-type="float">
            <text:p>32,803,416.8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2.02</text:p>
          </table:table-cell>
          <table:table-cell table:style-name="ce19" office:value-type="string" calcext:value-type="string">
            <text:p>STILES Spese Generali (quota INAF) - IR0000034 STILES - STRENGTHENING THE ITALIAN LEADERSHIP IN ELT AND SKA</text:p>
          </table:table-cell>
          <table:table-cell table:style-name="ce23" office:value-type="float" office:value="1840412.16" calcext:value-type="float">
            <text:p>1,840,412.16</text:p>
          </table:table-cell>
          <table:table-cell table:style-name="ce23" office:value-type="float" office:value="987633.3" calcext:value-type="float">
            <text:p>987,633.30</text:p>
          </table:table-cell>
          <table:table-cell table:style-name="ce23" office:value-type="float" office:value="725169.89" calcext:value-type="float">
            <text:p>725,169.8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2.03</text:p>
          </table:table-cell>
          <table:table-cell table:style-name="ce19" office:value-type="string" calcext:value-type="string">
            <text:p>STILES Trasferimenti a Partner (include spese generali) - IR0000034 STILES - STRENGTHENING THE ITALIAN LEADERSHIP IN ELT AND SKA</text:p>
          </table:table-cell>
          <table:table-cell table:style-name="ce23" office:value-type="float" office:value="11216880" calcext:value-type="float">
            <text:p>11,216,880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2.04</text:p>
          </table:table-cell>
          <table:table-cell table:style-name="ce19" office:value-type="string" calcext:value-type="string">
            <text:p>STILES Quota forfettaria Spese Generali</text:p>
          </table:table-cell>
          <table:table-cell table:style-name="ce23" office:value-type="float" office:value="772842.86" calcext:value-type="float">
            <text:p>772,842.86</text:p>
          </table:table-cell>
          <table:table-cell table:style-name="ce23" office:value-type="float" office:value="130171.81" calcext:value-type="float">
            <text:p>130,171.81</text:p>
          </table:table-cell>
          <table:table-cell table:style-name="ce23" office:value-type="float" office:value="119768.5" calcext:value-type="float">
            <text:p>119,768.5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2.03</text:p>
          </table:table-cell>
          <table:table-cell table:style-name="ce19" office:value-type="string" calcext:value-type="string">
            <text:p>Beyond HERMES: toward a multipurpose interplanetary X and gamma-ray spectrometer instrument (ref. Riccardo Campan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6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2.03</text:p>
          </table:table-cell>
          <table:table-cell table:style-name="ce19" office:value-type="string" calcext:value-type="string">
            <text:p>Beyond HERMES: toward a multipurpose interplanetary X and gamma-ray spectrometer instrument (ref. Riccardo Campana)</text:p>
          </table:table-cell>
          <table:table-cell table:style-name="ce23" office:value-type="float" office:value="49971.63" calcext:value-type="float">
            <text:p>49,971.63</text:p>
          </table:table-cell>
          <table:table-cell table:style-name="ce23" office:value-type="float" office:value="32949.41" calcext:value-type="float">
            <text:p>32,949.41</text:p>
          </table:table-cell>
          <table:table-cell table:style-name="ce23" office:value-type="float" office:value="30827.92" calcext:value-type="float">
            <text:p>30,827.9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7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5.07</text:p>
          </table:table-cell>
          <table:table-cell table:style-name="ce19" office:value-type="string" calcext:value-type="string">
            <text:p>The revolution is around the corner: JWST will probe globular cluster precursors and Population III stellar clusters at cosmic dawn (ref. E. Vanzell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7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5.07</text:p>
          </table:table-cell>
          <table:table-cell table:style-name="ce19" office:value-type="string" calcext:value-type="string">
            <text:p>The revolution is around the corner: JWST will probe globular cluster precursors and Population III stellar clusters at cosmic dawn (ref. E. Vanzella)</text:p>
          </table:table-cell>
          <table:table-cell table:number-columns-repeated="2" table:style-name="ce23" office:value-type="float" office:value="121.5" calcext:value-type="float">
            <text:p>121.50</text:p>
          </table:table-cell>
          <table:table-cell table:style-name="ce23" office:value-type="float" office:value="5709.88" calcext:value-type="float">
            <text:p>5,709.8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7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5.08</text:p>
          </table:table-cell>
          <table:table-cell table:style-name="ce19" office:value-type="string" calcext:value-type="string">
            <text:p>Ricerca e caratterizzazione dei primi quasar e del loro ambiente (ref. Roberto Decar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7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5.08</text:p>
          </table:table-cell>
          <table:table-cell table:style-name="ce19" office:value-type="string" calcext:value-type="string">
            <text:p>Ricerca e caratterizzazione dei primi quasar e del loro ambiente (ref. Roberto Decarli)</text:p>
          </table:table-cell>
          <table:table-cell table:style-name="ce23" office:value-type="float" office:value="28154.84" calcext:value-type="float">
            <text:p>28,154.84</text:p>
          </table:table-cell>
          <table:table-cell table:number-columns-repeated="2" table:style-name="ce23" office:value-type="float" office:value="24088.41" calcext:value-type="float">
            <text:p>24,088.4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8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6.08</text:p>
          </table:table-cell>
          <table:table-cell table:style-name="ce19" office:value-type="string" calcext:value-type="string">
            <text:p>An in-depth theoretical study of CNO element evolution in galaxies (ref. Donatella Roman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8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6.08</text:p>
          </table:table-cell>
          <table:table-cell table:style-name="ce19" office:value-type="string" calcext:value-type="string">
            <text:p>An in-depth theoretical study of CNO element evolution in galaxies (ref. Donatella Romano)</text:p>
          </table:table-cell>
          <table:table-cell table:number-columns-repeated="2" table:style-name="ce23" office:value-type="float" office:value="261.81" calcext:value-type="float">
            <text:p>261.81</text:p>
          </table:table-cell>
          <table:table-cell table:style-name="ce23" office:value-type="float" office:value="1518.1" calcext:value-type="float">
            <text:p>1,518.1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8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6.02</text:p>
          </table:table-cell>
          <table:table-cell table:style-name="ce19" office:value-type="string" calcext:value-type="string">
            <text:p>Illuminating Dark Matter using Weak Lensing by Cluster Satellites (ref. Carlo Gioco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20008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6.02</text:p>
          </table:table-cell>
          <table:table-cell table:style-name="ce19" office:value-type="string" calcext:value-type="string">
            <text:p>Illuminating Dark Matter using Weak Lensing by Cluster Satellites (ref. Carlo Giocoli)</text:p>
          </table:table-cell>
          <table:table-cell table:style-name="ce23" office:value-type="float" office:value="34979.42" calcext:value-type="float">
            <text:p>34,979.42</text:p>
          </table:table-cell>
          <table:table-cell table:style-name="ce23" office:value-type="float" office:value="34771.19" calcext:value-type="float">
            <text:p>34,771.19</text:p>
          </table:table-cell>
          <table:table-cell table:style-name="ce23" office:value-type="float" office:value="38924.14" calcext:value-type="float">
            <text:p>38,924.1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5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3.06</text:p>
          </table:table-cell>
          <table:table-cell table:style-name="ce19" office:value-type="string" calcext:value-type="string">
            <text:p>Testing accretion mode in a large sample of faint radio galaxies (ref. Eleonora Torres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5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3.06</text:p>
          </table:table-cell>
          <table:table-cell table:style-name="ce19" office:value-type="string" calcext:value-type="string">
            <text:p>Testing accretion mode in a large sample of faint radio galaxies (ref. Eleonora Torresi)</text:p>
          </table:table-cell>
          <table:table-cell table:style-name="ce23" office:value-type="float" office:value="33410.83" calcext:value-type="float">
            <text:p>33,410.83</text:p>
          </table:table-cell>
          <table:table-cell table:style-name="ce23" office:value-type="float" office:value="6541.17" calcext:value-type="float">
            <text:p>6,541.17</text:p>
          </table:table-cell>
          <table:table-cell table:style-name="ce23" office:value-type="float" office:value="12688.76" calcext:value-type="float">
            <text:p>12,688.7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5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5.01</text:p>
          </table:table-cell>
          <table:table-cell table:style-name="ce19" office:value-type="string" calcext:value-type="string">
            <text:p>Unveiling the connection between AGN and massive gas reservoirs in protoclusters (ref. Fabio Vit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5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5.01</text:p>
          </table:table-cell>
          <table:table-cell table:style-name="ce19" office:value-type="string" calcext:value-type="string">
            <text:p>Unveiling the connection between AGN and massive gas reservoirs in protoclusters (ref. Fabio Vito)</text:p>
          </table:table-cell>
          <table:table-cell table:style-name="ce23" office:value-type="float" office:value="65278.99" calcext:value-type="float">
            <text:p>65,278.99</text:p>
          </table:table-cell>
          <table:table-cell table:style-name="ce23" office:value-type="float" office:value="45464.99" calcext:value-type="float">
            <text:p>45,464.99</text:p>
          </table:table-cell>
          <table:table-cell table:style-name="ce23" office:value-type="float" office:value="45164.03" calcext:value-type="float">
            <text:p>45,164.0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5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2.01</text:p>
          </table:table-cell>
          <table:table-cell table:style-name="ce19" office:value-type="string" calcext:value-type="string">
            <text:p>Adjustable Gamma-ray Optics (AGO) (ref. Natalia Auricchi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5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2.01</text:p>
          </table:table-cell>
          <table:table-cell table:style-name="ce19" office:value-type="string" calcext:value-type="string">
            <text:p>Adjustable Gamma-ray Optics (AGO) (ref. Natalia Auricchio)</text:p>
          </table:table-cell>
          <table:table-cell table:style-name="ce23" office:value-type="float" office:value="93230.35" calcext:value-type="float">
            <text:p>93,230.35</text:p>
          </table:table-cell>
          <table:table-cell table:style-name="ce23" office:value-type="float" office:value="17616.6" calcext:value-type="float">
            <text:p>17,616.60</text:p>
          </table:table-cell>
          <table:table-cell table:style-name="ce23" office:value-type="float" office:value="20300.41" calcext:value-type="float">
            <text:p>20,300.4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22</text:p>
          </table:table-cell>
          <table:table-cell table:style-name="ce19" office:value-type="string" calcext:value-type="string">
            <text:p>Gamma-ray Laue Optics and Solid State detectors (GLOSS)- CONTRATTO DI FINANZIAMENTO ASI n. 2023-22-U.0 (ref. Enrico Virgilli)</text:p>
          </table:table-cell>
          <table:table-cell table:number-columns-repeated="2" table:style-name="ce23" office:value-type="float" office:value="65980.2" calcext:value-type="float">
            <text:p>65,980.20</text:p>
          </table:table-cell>
          <table:table-cell table:style-name="ce23" office:value-type="float" office:value="32544.03" calcext:value-type="float">
            <text:p>32,544.0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22</text:p>
          </table:table-cell>
          <table:table-cell table:style-name="ce19" office:value-type="string" calcext:value-type="string">
            <text:p>Gamma-ray Laue Optics and Solid State detectors (GLOSS)- CONTRATTO DI FINANZIAMENTO ASI n. 2023-22-U.0 (ref. Enrico Virgilli)</text:p>
          </table:table-cell>
          <table:table-cell table:style-name="ce23" office:value-type="float" office:value="85655.85" calcext:value-type="float">
            <text:p>85,655.85</text:p>
          </table:table-cell>
          <table:table-cell table:style-name="ce23" office:value-type="float" office:value="51044.77" calcext:value-type="float">
            <text:p>51,044.77</text:p>
          </table:table-cell>
          <table:table-cell table:style-name="ce23" office:value-type="float" office:value="50520.17" calcext:value-type="float">
            <text:p>50,520.1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3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43</text:p>
          </table:table-cell>
          <table:table-cell table:style-name="ce19" office:value-type="string" calcext:value-type="string">
            <text:p>MAECI - RES-PUBLICA RICERCA SCIENTIFICA: POLARIMETRIA CON UNIVERSITÀ DI BONN IN LIASON CON L' INAF PER APPLICAZIONI COSMICHE (ref. Paolo Soffitta)</text:p>
          </table:table-cell>
          <table:table-cell table:number-columns-repeated="2" table:style-name="ce23" office:value-type="float" office:value="67210.08" calcext:value-type="float">
            <text:p>67,210.08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3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43</text:p>
          </table:table-cell>
          <table:table-cell table:style-name="ce19" office:value-type="string" calcext:value-type="string">
            <text:p>MAECI - RES-PUBLICA RICERCA SCIENTIFICA: POLARIMETRIA CON UNIVERSITÀ DI BONN IN LIASON CON L' INAF PER APPLICAZIONI COSMICHE (ref. Paolo Soffitta)</text:p>
          </table:table-cell>
          <table:table-cell table:style-name="ce23" office:value-type="float" office:value="168025.2" calcext:value-type="float">
            <text:p>168,025.20</text:p>
          </table:table-cell>
          <table:table-cell table:style-name="ce23" office:value-type="float" office:value="49768.5" calcext:value-type="float">
            <text:p>49,768.50</text:p>
          </table:table-cell>
          <table:table-cell table:style-name="ce23" office:value-type="float" office:value="49068.5" calcext:value-type="float">
            <text:p>49,068.5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6.16</text:p>
          </table:table-cell>
          <table:table-cell table:style-name="ce19" office:value-type="string" calcext:value-type="string">
            <text:p>Cosmologia e Fisica Fondamentale attraverso il fondo cosmico a microonde e la struttura su grande scala (ref. Fabio Finel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6.16</text:p>
          </table:table-cell>
          <table:table-cell table:style-name="ce19" office:value-type="string" calcext:value-type="string">
            <text:p>Cosmologia e Fisica Fondamentale attraverso il fondo cosmico a microonde e la struttura su grande scala (ref. Fabio Finelli)</text:p>
          </table:table-cell>
          <table:table-cell table:style-name="ce23" office:value-type="float" office:value="31844.02" calcext:value-type="float">
            <text:p>31,844.02</text:p>
          </table:table-cell>
          <table:table-cell table:style-name="ce23" office:value-type="float" office:value="27896.18" calcext:value-type="float">
            <text:p>27,896.18</text:p>
          </table:table-cell>
          <table:table-cell table:style-name="ce23" office:value-type="float" office:value="26534.14" calcext:value-type="float">
            <text:p>26,534.1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6.17</text:p>
          </table:table-cell>
          <table:table-cell table:style-name="ce19" office:value-type="string" calcext:value-type="string">
            <text:p>Gravitational lensing detection of matter distribution at galaxy cluster boundaries and beyond (ref. Mauro Seren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6.17</text:p>
          </table:table-cell>
          <table:table-cell table:style-name="ce19" office:value-type="string" calcext:value-type="string">
            <text:p>Gravitational lensing detection of matter distribution at galaxy cluster boundaries and beyond (ref. Mauro Sereno)</text:p>
          </table:table-cell>
          <table:table-cell table:style-name="ce23" office:value-type="float" office:value="46746.7" calcext:value-type="float">
            <text:p>46,746.70</text:p>
          </table:table-cell>
          <table:table-cell table:style-name="ce23" office:value-type="float" office:value="16014.77" calcext:value-type="float">
            <text:p>16,014.77</text:p>
          </table:table-cell>
          <table:table-cell table:style-name="ce23" office:value-type="float" office:value="17932.17" calcext:value-type="float">
            <text:p>17,932.1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9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5.09</text:p>
          </table:table-cell>
          <table:table-cell table:style-name="ce19" office:value-type="string" calcext:value-type="string">
            <text:p>Dwarf galaxies as probes of the Lambda Cold Dark Matter hierarchical paradigm at the smallest scales (ref. Francesca Anniba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300069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5.09</text:p>
          </table:table-cell>
          <table:table-cell table:style-name="ce19" office:value-type="string" calcext:value-type="string">
            <text:p>Dwarf galaxies as probes of the Lambda Cold Dark Matter hierarchical paradigm at the smallest scales (ref. Francesca Annibali)</text:p>
          </table:table-cell>
          <table:table-cell table:style-name="ce23" office:value-type="float" office:value="48643.27" calcext:value-type="float">
            <text:p>48,643.27</text:p>
          </table:table-cell>
          <table:table-cell table:style-name="ce23" office:value-type="float" office:value="3643.27" calcext:value-type="float">
            <text:p>3,643.27</text:p>
          </table:table-cell>
          <table:table-cell table:style-name="ce23" office:value-type="float" office:value="2712.25" calcext:value-type="float">
            <text:p>2,712.2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1.15</text:p>
          </table:table-cell>
          <table:table-cell table:style-name="ce19" office:value-type="string" calcext:value-type="string">
            <text:p>The DEepest study of LUminous QSOs in X-ray at z=2-7 (DELUX): SMBH feeding and feedback from Cosmic Dawn to Cosmic Noon (ref. Giorgio Lanzuis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1.15</text:p>
          </table:table-cell>
          <table:table-cell table:style-name="ce19" office:value-type="string" calcext:value-type="string">
            <text:p>The DEepest study of LUminous QSOs in X-ray at z=2-7 (DELUX): SMBH feeding and feedback from Cosmic Dawn to Cosmic Noon (ref. Giorgio Lanzuisi)</text:p>
          </table:table-cell>
          <table:table-cell table:style-name="ce23" office:value-type="float" office:value="185250" calcext:value-type="float">
            <text:p>185,250.00</text:p>
          </table:table-cell>
          <table:table-cell table:style-name="ce23" office:value-type="float" office:value="20566.74" calcext:value-type="float">
            <text:p>20,566.74</text:p>
          </table:table-cell>
          <table:table-cell table:style-name="ce23" office:value-type="float" office:value="19508.94" calcext:value-type="float">
            <text:p>19,508.9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2.15</text:p>
          </table:table-cell>
          <table:table-cell table:style-name="ce19" office:value-type="string" calcext:value-type="string">
            <text:p>Towards anchoring the mass scale of galaxy clusters with galaxy kinematics (ref. Alberto Capp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2.15</text:p>
          </table:table-cell>
          <table:table-cell table:style-name="ce19" office:value-type="string" calcext:value-type="string">
            <text:p>Towards anchoring the mass scale of galaxy clusters with galaxy kinematics (ref. Alberto Cappi)</text:p>
          </table:table-cell>
          <table:table-cell table:style-name="ce23" office:value-type="float" office:value="50000" calcext:value-type="float">
            <text:p>50,000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2.26</text:p>
          </table:table-cell>
          <table:table-cell table:style-name="ce19" office:value-type="string" calcext:value-type="string">
            <text:p>Mapping Star Cluster Feedback in a Galaxy 450 Myr after the Big Bang (ref. Eros Vanzell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2.26</text:p>
          </table:table-cell>
          <table:table-cell table:style-name="ce19" office:value-type="string" calcext:value-type="string">
            <text:p>Mapping Star Cluster Feedback in a Galaxy 450 Myr after the Big Bang (ref. Eros Vanzella)</text:p>
          </table:table-cell>
          <table:table-cell table:style-name="ce23" office:value-type="float" office:value="48000" calcext:value-type="float">
            <text:p>48,000.00</text:p>
          </table:table-cell>
          <table:table-cell table:number-columns-repeated="2" table:style-name="ce23" office:value-type="float" office:value="25912.13" calcext:value-type="float">
            <text:p>25,912.1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2.29</text:p>
          </table:table-cell>
          <table:table-cell table:style-name="ce19" office:value-type="string" calcext:value-type="string">
            <text:p>U-JOIN: Unveiling the Jet-Outflow Interplay in Normal galaxies (ref. Ivan Delvecchi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2.29</text:p>
          </table:table-cell>
          <table:table-cell table:style-name="ce19" office:value-type="string" calcext:value-type="string">
            <text:p>U-JOIN: Unveiling the Jet-Outflow Interplay in Normal galaxies (ref. Ivan Delvecchio)</text:p>
          </table:table-cell>
          <table:table-cell table:style-name="ce23" office:value-type="float" office:value="48000" calcext:value-type="float">
            <text:p>48,000.00</text:p>
          </table:table-cell>
          <table:table-cell table:style-name="ce23" office:value-type="float" office:value="853.37" calcext:value-type="float">
            <text:p>853.37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3.03</text:p>
          </table:table-cell>
          <table:table-cell table:style-name="ce19" office:value-type="string" calcext:value-type="string">
            <text:p>SQUEEzE: the Study of the QUasar Environment at Early-z Epoch (ref. Marco Migno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3.03</text:p>
          </table:table-cell>
          <table:table-cell table:style-name="ce19" office:value-type="string" calcext:value-type="string">
            <text:p>SQUEEzE: the Study of the QUasar Environment at Early-z Epoch (ref. Marco Mignoli)</text:p>
          </table:table-cell>
          <table:table-cell table:style-name="ce23" office:value-type="float" office:value="100000" calcext:value-type="float">
            <text:p>100,000.00</text:p>
          </table:table-cell>
          <table:table-cell table:number-columns-repeated="2" table:style-name="ce23" office:value-type="float" office:value="25573.66" calcext:value-type="float">
            <text:p>25,573.6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4.02</text:p>
          </table:table-cell>
          <table:table-cell table:style-name="ce19" office:value-type="string" calcext:value-type="string">
            <text:p>3D globular cluster core kinematics at sub-arcsec scale: the ultimate quest for IMBHs (ref. Emanuele Dalessand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4.02</text:p>
          </table:table-cell>
          <table:table-cell table:style-name="ce19" office:value-type="string" calcext:value-type="string">
            <text:p>3D globular cluster core kinematics at sub-arcsec scale: the ultimate quest for IMBHs (ref. Emanuele Dalessandro)</text:p>
          </table:table-cell>
          <table:table-cell table:style-name="ce23" office:value-type="float" office:value="36000" calcext:value-type="float">
            <text:p>36,000.00</text:p>
          </table:table-cell>
          <table:table-cell table:style-name="ce23" office:value-type="float" office:value="17401.66" calcext:value-type="float">
            <text:p>17,401.66</text:p>
          </table:table-cell>
          <table:table-cell table:style-name="ce23" office:value-type="float" office:value="16934.96" calcext:value-type="float">
            <text:p>16,934.9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5.01</text:p>
          </table:table-cell>
          <table:table-cell table:style-name="ce19" office:value-type="string" calcext:value-type="string">
            <text:p>Probing Dark Matter and Galaxy Formation in Galaxy Clusters through Strong Gravitational Lensing (ref. Massimo Meneghett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5.01</text:p>
          </table:table-cell>
          <table:table-cell table:style-name="ce19" office:value-type="string" calcext:value-type="string">
            <text:p>Probing Dark Matter and Galaxy Formation in Galaxy Clusters through Strong Gravitational Lensing (ref. Massimo Meneghetti)</text:p>
          </table:table-cell>
          <table:table-cell table:style-name="ce23" office:value-type="float" office:value="50000" calcext:value-type="float">
            <text:p>50,000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5.02</text:p>
          </table:table-cell>
          <table:table-cell table:style-name="ce19" office:value-type="string" calcext:value-type="string">
            <text:p>SMILE - Simulating Matter Interactions in the Lineage of Environments (ref. Olga Cucciat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5.02</text:p>
          </table:table-cell>
          <table:table-cell table:style-name="ce19" office:value-type="string" calcext:value-type="string">
            <text:p>SMILE - Simulating Matter Interactions in the Lineage of Environments (ref. Olga Cucciati)</text:p>
          </table:table-cell>
          <table:table-cell table:style-name="ce23" office:value-type="float" office:value="50000" calcext:value-type="float">
            <text:p>50,000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5.08</text:p>
          </table:table-cell>
          <table:table-cell table:style-name="ce19" office:value-type="string" calcext:value-type="string">
            <text:p>Magnetohydrodynamic Simulations of Galactic Molecular Clouds: Resolving Stellar Birth and Proto-planetary Discs with an Enhanced Chemical Network (ref. Francesco Calur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5.08</text:p>
          </table:table-cell>
          <table:table-cell table:style-name="ce19" office:value-type="string" calcext:value-type="string">
            <text:p>Magnetohydrodynamic Simulations of Galactic Molecular Clouds: Resolving Stellar Birth and Proto-planetary Discs with an Enhanced Chemical Network (ref. Francesco Calura)</text:p>
          </table:table-cell>
          <table:table-cell table:style-name="ce23" office:value-type="float" office:value="50000" calcext:value-type="float">
            <text:p>50,000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9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5.10</text:p>
          </table:table-cell>
          <table:table-cell table:style-name="ce19" office:value-type="string" calcext:value-type="string">
            <text:p>Constraining the non-thermal pressure in galaxy clusters with high-resolution X-ray spectroscopy (ref. Stefano Ettor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400129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5.10</text:p>
          </table:table-cell>
          <table:table-cell table:style-name="ce19" office:value-type="string" calcext:value-type="string">
            <text:p>Constraining the non-thermal pressure in galaxy clusters with high-resolution X-ray spectroscopy (ref. Stefano Ettori)</text:p>
          </table:table-cell>
          <table:table-cell table:style-name="ce23" office:value-type="float" office:value="50000" calcext:value-type="float">
            <text:p>50,000.00</text:p>
          </table:table-cell>
          <table:table-cell table:number-columns-repeated="2" table:style-name="ce23" office:value-type="float" office:value="29012.98" calcext:value-type="float">
            <text:p>29,012.9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50005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3.08</text:p>
          </table:table-cell>
          <table:table-cell table:style-name="ce19" office:value-type="string" calcext:value-type="string">
            <text:p>PNRR M4C2I1.2 2025 Posizione 2</text:p>
          </table:table-cell>
          <table:table-cell table:number-columns-repeated="2" table:style-name="ce23" office:value-type="float" office:value="109000" calcext:value-type="float">
            <text:p>109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50005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3.08</text:p>
          </table:table-cell>
          <table:table-cell table:style-name="ce19" office:value-type="string" calcext:value-type="string">
            <text:p>PNRR M4C2I1.2 2025 Posizione 2</text:p>
          </table:table-cell>
          <table:table-cell table:style-name="ce23" office:value-type="float" office:value="109000" calcext:value-type="float">
            <text:p>109,000.00</text:p>
          </table:table-cell>
          <table:table-cell table:number-columns-repeated="2" table:style-name="ce23" office:value-type="float" office:value="32092.72" calcext:value-type="float">
            <text:p>32,092.7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50007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7.13</text:p>
          </table:table-cell>
          <table:table-cell table:style-name="ce19" office:value-type="string" calcext:value-type="string">
            <text:p>Cassini 400 (ref. Francesco Popp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50007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7.13</text:p>
          </table:table-cell>
          <table:table-cell table:style-name="ce19" office:value-type="string" calcext:value-type="string">
            <text:p>Cassini 400 (ref. Francesco Poppi)</text:p>
          </table:table-cell>
          <table:table-cell table:style-name="ce23" office:value-type="float" office:value="30000" calcext:value-type="float">
            <text:p>30,000.00</text:p>
          </table:table-cell>
          <table:table-cell table:style-name="ce23" office:value-type="float" office:value="8481.8" calcext:value-type="float">
            <text:p>8,481.80</text:p>
          </table:table-cell>
          <table:table-cell table:style-name="ce23" office:value-type="float" office:value="6822.8" calcext:value-type="float">
            <text:p>6,822.8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50007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7.15</text:p>
          </table:table-cell>
          <table:table-cell table:style-name="ce19" office:value-type="string" calcext:value-type="string">
            <text:p>Edukoi: A Universe of Sound (ref. Anita Zanell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3C250007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7.15</text:p>
          </table:table-cell>
          <table:table-cell table:style-name="ce19" office:value-type="string" calcext:value-type="string">
            <text:p>Edukoi: A Universe of Sound (ref. Anita Zanella)</text:p>
          </table:table-cell>
          <table:table-cell table:style-name="ce23" office:value-type="float" office:value="30000" calcext:value-type="float">
            <text:p>30,000.00</text:p>
          </table:table-cell>
          <table:table-cell table:style-name="ce23" office:value-type="float" office:value="14999.9" calcext:value-type="float">
            <text:p>14,999.9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4I1700002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3.07</text:p>
          </table:table-cell>
          <table:table-cell table:style-name="ce19" office:value-type="string" calcext:value-type="string">
            <text:p>LIGHT-ON-DARK: shedding light on the Globular Cluster’s dark side (ref. E. Dalessand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4I1700002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3.07</text:p>
          </table:table-cell>
          <table:table-cell table:style-name="ce19" office:value-type="string" calcext:value-type="string">
            <text:p>LIGHT-ON-DARK: shedding light on the Globular Cluster’s dark side (ref. E. Dalessandro)</text:p>
          </table:table-cell>
          <table:table-cell table:style-name="ce23" office:value-type="float" office:value="25512.79" calcext:value-type="float">
            <text:p>25,512.79</text:p>
          </table:table-cell>
          <table:table-cell table:number-columns-repeated="2" table:style-name="ce23" office:value-type="float" office:value="8223.88" calcext:value-type="float">
            <text:p>8,223.8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5E110003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61</text:p>
          </table:table-cell>
          <table:table-cell table:style-name="ce19" office:value-type="string" calcext:value-type="string">
            <text:p>FP7 GLORIA (ref. Luciano Nicast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5E110003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61</text:p>
          </table:table-cell>
          <table:table-cell table:style-name="ce19" office:value-type="string" calcext:value-type="string">
            <text:p>FP7 GLORIA (ref. Luciano Nicastro)</text:p>
          </table:table-cell>
          <table:table-cell table:style-name="ce23" office:value-type="float" office:value="4430.05" calcext:value-type="float">
            <text:p>4,430.05</text:p>
          </table:table-cell>
          <table:table-cell table:style-name="ce23" office:value-type="float" office:value="2492.16" calcext:value-type="float">
            <text:p>2,492.16</text:p>
          </table:table-cell>
          <table:table-cell table:style-name="ce23" office:value-type="float" office:value="2668.45" calcext:value-type="float">
            <text:p>2,668.4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5E120003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10.04</text:p>
          </table:table-cell>
          <table:table-cell table:style-name="ce19" office:value-type="string" calcext:value-type="string">
            <text:p>Study and Development Programme for ALMA band 2/3 System (ref. F. Vill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5E120003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10.04</text:p>
          </table:table-cell>
          <table:table-cell table:style-name="ce19" office:value-type="string" calcext:value-type="string">
            <text:p>Study and Development Programme for ALMA band 2/3 System (ref. F. Villa)</text:p>
          </table:table-cell>
          <table:table-cell table:style-name="ce23" office:value-type="float" office:value="32154.65" calcext:value-type="float">
            <text:p>32,154.65</text:p>
          </table:table-cell>
          <table:table-cell table:number-columns-repeated="2" table:style-name="ce23" office:value-type="float" office:value="3337.92" calcext:value-type="float">
            <text:p>3,337.9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5F210009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63</text:p>
          </table:table-cell>
          <table:table-cell table:style-name="ce19" office:value-type="string" calcext:value-type="string">
            <text:p>H2020-MSCA-NIGHT-2020bis: SOCIETY Rinascimento (ref. Elena Zucca) - Grant Agreement n. 101036092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5F210009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63</text:p>
          </table:table-cell>
          <table:table-cell table:style-name="ce19" office:value-type="string" calcext:value-type="string">
            <text:p>H2020-MSCA-NIGHT-2020bis: SOCIETY Rinascimento (ref. Elena Zucca) - Grant Agreement n. 101036092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6C180003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39</text:p>
          </table:table-cell>
          <table:table-cell table:style-name="ce19" office:value-type="string" calcext:value-type="string">
            <text:p>HORIZON2020: MSCA-NIGHT-2018-SOCIETY (ref. Elena Zucc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6C180003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39</text:p>
          </table:table-cell>
          <table:table-cell table:style-name="ce19" office:value-type="string" calcext:value-type="string">
            <text:p>HORIZON2020: MSCA-NIGHT-2018-SOCIETY (ref. Elena Zucca)</text:p>
          </table:table-cell>
          <table:table-cell table:number-columns-repeated="2" table:style-name="ce23" office:value-type="float" office:value="1549.78" calcext:value-type="float">
            <text:p>1,549.78</text:p>
          </table:table-cell>
          <table:table-cell table:style-name="ce23" office:value-type="float" office:value="956.05" calcext:value-type="float">
            <text:p>956.0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7G230000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7.02</text:p>
          </table:table-cell>
          <table:table-cell table:style-name="ce19" office:value-type="string" calcext:value-type="string">
            <text:p>PLAY Coding: Cody Trip Astronomici e Code Hunting Game nel Cielo (ref. Maura Sandr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7G230000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7.02</text:p>
          </table:table-cell>
          <table:table-cell table:style-name="ce19" office:value-type="string" calcext:value-type="string">
            <text:p>PLAY Coding: Cody Trip Astronomici e Code Hunting Game nel Cielo (ref. Maura Sandri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4880" calcext:value-type="float">
            <text:p>4,88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9C200003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56</text:p>
          </table:table-cell>
          <table:table-cell table:style-name="ce19" office:value-type="string" calcext:value-type="string">
            <text:p>HORIZON2020:MSCA-NIGHT-2020-SOCIETYnext (ref. Elena Zucca) Grant Agreement n.954949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39C200003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56</text:p>
          </table:table-cell>
          <table:table-cell table:style-name="ce19" office:value-type="string" calcext:value-type="string">
            <text:p>HORIZON2020:MSCA-NIGHT-2020-SOCIETYnext (ref. Elena Zucca) Grant Agreement n.954949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42F150002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19.02</text:p>
          </table:table-cell>
          <table:table-cell table:style-name="ce19" office:value-type="string" calcext:value-type="string">
            <text:p>ELT MORFEO ESO (ref. P. Ciliegi)</text:p>
          </table:table-cell>
          <table:table-cell table:number-columns-repeated="2" table:style-name="ce23" office:value-type="float" office:value="4226547.3" calcext:value-type="float">
            <text:p>4,226,547.30</text:p>
          </table:table-cell>
          <table:table-cell table:style-name="ce23" office:value-type="float" office:value="5271244.4" calcext:value-type="float">
            <text:p>5,271,244.4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42F150002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19.02</text:p>
          </table:table-cell>
          <table:table-cell table:style-name="ce19" office:value-type="string" calcext:value-type="string">
            <text:p>ELT MORFEO ESO (ref. P. Ciliegi)</text:p>
          </table:table-cell>
          <table:table-cell table:style-name="ce23" office:value-type="float" office:value="10997857.86" calcext:value-type="float">
            <text:p>10,997,857.86</text:p>
          </table:table-cell>
          <table:table-cell table:style-name="ce23" office:value-type="float" office:value="1010592" calcext:value-type="float">
            <text:p>1,010,592.00</text:p>
          </table:table-cell>
          <table:table-cell table:style-name="ce23" office:value-type="float" office:value="1286776.4" calcext:value-type="float">
            <text:p>1,286,776.4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42F160002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19.01</text:p>
          </table:table-cell>
          <table:table-cell table:style-name="ce19" office:value-type="string" calcext:value-type="string">
            <text:p>ELT MORFEO INAF (ref. P. Ciliegi)</text:p>
          </table:table-cell>
          <table:table-cell table:number-columns-repeated="3" table:style-name="ce23" office:value-type="float" office:value="2249000.95" calcext:value-type="float">
            <text:p>2,249,000.9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42F160002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19.01</text:p>
          </table:table-cell>
          <table:table-cell table:style-name="ce19" office:value-type="string" calcext:value-type="string">
            <text:p>ELT MORFEO INAF (ref. P.Ciliegi)</text:p>
          </table:table-cell>
          <table:table-cell table:style-name="ce23" office:value-type="float" office:value="11841330.33" calcext:value-type="float">
            <text:p>11,841,330.33</text:p>
          </table:table-cell>
          <table:table-cell table:style-name="ce23" office:value-type="float" office:value="1627309.88" calcext:value-type="float">
            <text:p>1,627,309.88</text:p>
          </table:table-cell>
          <table:table-cell table:style-name="ce23" office:value-type="float" office:value="1382348.81" calcext:value-type="float">
            <text:p>1,382,348.8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48H2500147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05.05</text:p>
          </table:table-cell>
          <table:table-cell table:style-name="ce19" office:value-type="string" calcext:value-type="string">
            <text:p>INTEGRATE - Integrate gender and diversity inteaching and research in the mathintensive sciences (KA220-HED8FA7F489)(ref. Chiara Badia)</text:p>
          </table:table-cell>
          <table:table-cell table:number-columns-repeated="3" table:style-name="ce23" office:value-type="float" office:value="10784" calcext:value-type="float">
            <text:p>10,784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48H250014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05.05</text:p>
          </table:table-cell>
          <table:table-cell table:style-name="ce19" office:value-type="string" calcext:value-type="string">
            <text:p>INTEGRATE - Integrate gender and diversity inteaching and research in the mathintensive sciences (KA220-HED8FA7F489)(ref. Chiara Badia)</text:p>
          </table:table-cell>
          <table:table-cell table:style-name="ce23" office:value-type="float" office:value="10784" calcext:value-type="float">
            <text:p>10,784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1I1700021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17.13</text:p>
          </table:table-cell>
          <table:table-cell table:style-name="ce19" office:value-type="string" calcext:value-type="string">
            <text:p>Solar Radio Weather Trieste (ref. Mauro Messerott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1I1700021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17.13</text:p>
          </table:table-cell>
          <table:table-cell table:style-name="ce19" office:value-type="string" calcext:value-type="string">
            <text:p>Solar Radio Weather Trieste (ref. Mauro Messerotti)</text:p>
          </table:table-cell>
          <table:table-cell table:style-name="ce23" office:value-type="float" office:value="7095.42" calcext:value-type="float">
            <text:p>7,095.42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1J10000010007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16</text:p>
          </table:table-cell>
          <table:table-cell table:style-name="ce19" office:value-type="string" calcext:value-type="string">
            <text:p>Codex - Espresso</text:p>
          </table:table-cell>
          <table:table-cell table:number-columns-repeated="3" table:style-name="ce23" office:value-type="float" office:value="140000" calcext:value-type="float">
            <text:p>140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1J10000010007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16</text:p>
          </table:table-cell>
          <table:table-cell table:style-name="ce19" office:value-type="string" calcext:value-type="string">
            <text:p>Codex - Espresso</text:p>
          </table:table-cell>
          <table:table-cell table:style-name="ce23" office:value-type="float" office:value="414817.98" calcext:value-type="float">
            <text:p>414,817.98</text:p>
          </table:table-cell>
          <table:table-cell table:style-name="ce23" office:value-type="float" office:value="23145.39" calcext:value-type="float">
            <text:p>23,145.39</text:p>
          </table:table-cell>
          <table:table-cell table:style-name="ce23" office:value-type="float" office:value="17929.97" calcext:value-type="float">
            <text:p>17,929.9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100011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2.03</text:p>
          </table:table-cell>
          <table:table-cell table:style-name="ce19" office:value-type="string" calcext:value-type="string">
            <text:p>PRIN MIUR 2020 – 2020MZ884C Hype-X (ref. Paolo Soffitt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100011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2.03</text:p>
          </table:table-cell>
          <table:table-cell table:style-name="ce19" office:value-type="string" calcext:value-type="string">
            <text:p>PRIN MIUR 2020 – 2020MZ884C Hype-X (ref. Paolo Soffitta)</text:p>
          </table:table-cell>
          <table:table-cell table:style-name="ce23" office:value-type="float" office:value="16202.09" calcext:value-type="float">
            <text:p>16,202.09</text:p>
          </table:table-cell>
          <table:table-cell table:style-name="ce23" office:value-type="float" office:value="6322.43" calcext:value-type="float">
            <text:p>6,322.43</text:p>
          </table:table-cell>
          <table:table-cell table:style-name="ce23" office:value-type="float" office:value="51200.04" calcext:value-type="float">
            <text:p>51,200.0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100012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2.04</text:p>
          </table:table-cell>
          <table:table-cell table:style-name="ce19" office:value-type="string" calcext:value-type="string">
            <text:p>PRIN MIUR 2020 – 2020KB33TP METE <text:s/>(ref. Enrico Cappella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100012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2.04</text:p>
          </table:table-cell>
          <table:table-cell table:style-name="ce19" office:value-type="string" calcext:value-type="string">
            <text:p>PRIN MIUR 2020 – 2020KB33TP METE <text:s/>(ref. Enrico Cappellaro)</text:p>
          </table:table-cell>
          <table:table-cell table:style-name="ce23" office:value-type="float" office:value="74078.47" calcext:value-type="float">
            <text:p>74,078.47</text:p>
          </table:table-cell>
          <table:table-cell table:style-name="ce23" office:value-type="float" office:value="42858.97" calcext:value-type="float">
            <text:p>42,858.97</text:p>
          </table:table-cell>
          <table:table-cell table:style-name="ce23" office:value-type="float" office:value="40523.79" calcext:value-type="float">
            <text:p>40,523.7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100013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2.05</text:p>
          </table:table-cell>
          <table:table-cell table:style-name="ce19" office:value-type="string" calcext:value-type="string">
            <text:p>PRIN MIUR 2020 – 2020SKSTHZ GRAAL (ref. Massimo Meneghett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100013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2.05</text:p>
          </table:table-cell>
          <table:table-cell table:style-name="ce19" office:value-type="string" calcext:value-type="string">
            <text:p>PRIN MIUR 2020 – 2020SKSTHZ GRAAL (ref. Massimo Meneghetti)</text:p>
          </table:table-cell>
          <table:table-cell table:style-name="ce23" office:value-type="float" office:value="139660.21" calcext:value-type="float">
            <text:p>139,660.21</text:p>
          </table:table-cell>
          <table:table-cell table:style-name="ce23" office:value-type="float" office:value="44472.16" calcext:value-type="float">
            <text:p>44,472.16</text:p>
          </table:table-cell>
          <table:table-cell table:style-name="ce23" office:value-type="float" office:value="36534.73" calcext:value-type="float">
            <text:p>36,534.7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10001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1.03</text:p>
          </table:table-cell>
          <table:table-cell table:style-name="ce19" office:value-type="string" calcext:value-type="string">
            <text:p>COMET INTERCEPTOR IT-4: EnVisS BreadBoard Activities (ref. Vincenzo Della Corte) - SUBCONTRACT CNR-INAF on the ESA Contract No. 4000136673/21/NL/IB/ig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10001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1.03</text:p>
          </table:table-cell>
          <table:table-cell table:style-name="ce19" office:value-type="string" calcext:value-type="string">
            <text:p>COMET INTERCEPTOR IT-4: EnVisS BreadBoard Activities (ref. Vincenzo Della Corte) - SUBCONTRACT CNR-INAF on the ESA Contract No. 4000136673/21/NL/IB/ig</text:p>
          </table:table-cell>
          <table:table-cell table:style-name="ce23" office:value-type="float" office:value="67498" calcext:value-type="float">
            <text:p>67,498.00</text:p>
          </table:table-cell>
          <table:table-cell table:style-name="ce23" office:value-type="float" office:value="2" calcext:value-type="float">
            <text:p>2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3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1.01.01</text:p>
          </table:table-cell>
          <table:table-cell table:style-name="ce19" office:value-type="string" calcext:value-type="string">
            <text:p>Centro Nazionale HPC: Spoke 1 - Future Computing</text:p>
          </table:table-cell>
          <table:table-cell table:number-columns-repeated="2" table:style-name="ce23" office:value-type="float" office:value="167612.16" calcext:value-type="float">
            <text:p>167,612.16</text:p>
          </table:table-cell>
          <table:table-cell table:style-name="ce23" office:value-type="float" office:value="320080.04" calcext:value-type="float">
            <text:p>320,080.0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3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1.01.02</text:p>
          </table:table-cell>
          <table:table-cell table:style-name="ce19" office:value-type="string" calcext:value-type="string">
            <text:p>Centro Nazionale HPC: Spoke 2 - Fundamental Research and Space Economy</text:p>
          </table:table-cell>
          <table:table-cell table:number-columns-repeated="2" table:style-name="ce23" office:value-type="float" office:value="222464" calcext:value-type="float">
            <text:p>222,464.00</text:p>
          </table:table-cell>
          <table:table-cell table:style-name="ce23" office:value-type="float" office:value="1114533.58" calcext:value-type="float">
            <text:p>1,114,533.5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3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1.01.03</text:p>
          </table:table-cell>
          <table:table-cell table:style-name="ce19" office:value-type="string" calcext:value-type="string">
            <text:p>Centro Nazionale HPC: Spoke 3 - Astrophysics and Cosmos Observations</text:p>
          </table:table-cell>
          <table:table-cell table:number-columns-repeated="2" table:style-name="ce23" office:value-type="float" office:value="432241.2" calcext:value-type="float">
            <text:p>432,241.20</text:p>
          </table:table-cell>
          <table:table-cell table:style-name="ce23" office:value-type="float" office:value="1807256.19" calcext:value-type="float">
            <text:p>1,807,256.1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3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1.01.04</text:p>
          </table:table-cell>
          <table:table-cell table:style-name="ce19" office:value-type="string" calcext:value-type="string">
            <text:p>Centro Nazionale HPC: Spoke 10 - Quantum Computing</text:p>
          </table:table-cell>
          <table:table-cell table:number-columns-repeated="2" table:style-name="ce23" office:value-type="float" office:value="93171.35" calcext:value-type="float">
            <text:p>93,171.35</text:p>
          </table:table-cell>
          <table:table-cell table:style-name="ce23" office:value-type="float" office:value="300511.35" calcext:value-type="float">
            <text:p>300,511.3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3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1.01.01</text:p>
          </table:table-cell>
          <table:table-cell table:style-name="ce19" office:value-type="string" calcext:value-type="string">
            <text:p>Centro Nazionale HPC: Spoke 1 - Future Computing</text:p>
          </table:table-cell>
          <table:table-cell table:style-name="ce23" office:value-type="float" office:value="450010.75" calcext:value-type="float">
            <text:p>450,010.75</text:p>
          </table:table-cell>
          <table:table-cell table:style-name="ce23" office:value-type="float" office:value="203430.91" calcext:value-type="float">
            <text:p>203,430.91</text:p>
          </table:table-cell>
          <table:table-cell table:style-name="ce23" office:value-type="float" office:value="195695.29" calcext:value-type="float">
            <text:p>195,695.2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3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1.01.02</text:p>
          </table:table-cell>
          <table:table-cell table:style-name="ce19" office:value-type="string" calcext:value-type="string">
            <text:p>Centro Nazionale HPC: Spoke 2 - Fundamental Research and Space Economy</text:p>
          </table:table-cell>
          <table:table-cell table:style-name="ce23" office:value-type="float" office:value="1188595.51" calcext:value-type="float">
            <text:p>1,188,595.51</text:p>
          </table:table-cell>
          <table:table-cell table:style-name="ce23" office:value-type="float" office:value="400388.44" calcext:value-type="float">
            <text:p>400,388.44</text:p>
          </table:table-cell>
          <table:table-cell table:style-name="ce23" office:value-type="float" office:value="395588.3" calcext:value-type="float">
            <text:p>395,588.3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3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1.01.03</text:p>
          </table:table-cell>
          <table:table-cell table:style-name="ce19" office:value-type="string" calcext:value-type="string">
            <text:p>Centro Nazionale HPC: Spoke 3 - Astrophysics and Cosmos Observations</text:p>
          </table:table-cell>
          <table:table-cell table:style-name="ce23" office:value-type="float" office:value="3117729.58" calcext:value-type="float">
            <text:p>3,117,729.58</text:p>
          </table:table-cell>
          <table:table-cell table:style-name="ce23" office:value-type="float" office:value="1472697.24" calcext:value-type="float">
            <text:p>1,472,697.24</text:p>
          </table:table-cell>
          <table:table-cell table:style-name="ce23" office:value-type="float" office:value="4403276.72" calcext:value-type="float">
            <text:p>4,403,276.7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3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1.01.04</text:p>
          </table:table-cell>
          <table:table-cell table:style-name="ce19" office:value-type="string" calcext:value-type="string">
            <text:p>Centro Nazionale HPC: Spoke 10 - Quantum Computing</text:p>
          </table:table-cell>
          <table:table-cell table:style-name="ce23" office:value-type="float" office:value="451231.2" calcext:value-type="float">
            <text:p>451,231.20</text:p>
          </table:table-cell>
          <table:table-cell table:style-name="ce23" office:value-type="float" office:value="134880.68" calcext:value-type="float">
            <text:p>134,880.68</text:p>
          </table:table-cell>
          <table:table-cell table:style-name="ce23" office:value-type="float" office:value="130961.08" calcext:value-type="float">
            <text:p>130,961.0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5.01</text:p>
          </table:table-cell>
          <table:table-cell table:style-name="ce19" office:value-type="string" calcext:value-type="string">
            <text:p>VITALITY - Innovation, digitalisation and sustainability for the diffused economy in Central Italy - ECS_00000041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137521" calcext:value-type="float">
            <text:p>137,521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5.01</text:p>
          </table:table-cell>
          <table:table-cell table:style-name="ce19" office:value-type="string" calcext:value-type="string">
            <text:p>VITALITY - Innovation, digitalisation and sustainability for the diffused economy in Central Italy - ECS_00000041</text:p>
          </table:table-cell>
          <table:table-cell table:style-name="ce23" office:value-type="float" office:value="448740.89" calcext:value-type="float">
            <text:p>448,740.89</text:p>
          </table:table-cell>
          <table:table-cell table:style-name="ce23" office:value-type="float" office:value="112379.08" calcext:value-type="float">
            <text:p>112,379.08</text:p>
          </table:table-cell>
          <table:table-cell table:style-name="ce23" office:value-type="float" office:value="211068.54" calcext:value-type="float">
            <text:p>211,068.5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1.01</text:p>
          </table:table-cell>
          <table:table-cell table:style-name="ce19" office:value-type="string" calcext:value-type="string">
            <text:p>CTA+ Attività di progetto - IR0000012 Cherenkov Telescope Array Plus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1.02</text:p>
          </table:table-cell>
          <table:table-cell table:style-name="ce19" office:value-type="string" calcext:value-type="string">
            <text:p>CTA+ Spese Generali (quota INAF) - IR0000012 Cherenkov Telescope Array Plus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1.03</text:p>
          </table:table-cell>
          <table:table-cell table:style-name="ce19" office:value-type="string" calcext:value-type="string">
            <text:p>CTA+ Trasferimenti a Partner (include spese generali) - IR0000012 Cherenkov Telescope Array Plus</text:p>
          </table:table-cell>
          <table:table-cell table:number-columns-repeated="2" table:style-name="ce23" office:value-type="float" office:value="1245923.15" calcext:value-type="float">
            <text:p>1,245,923.15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1.04</text:p>
          </table:table-cell>
          <table:table-cell table:style-name="ce19" office:value-type="string" calcext:value-type="string">
            <text:p>CTA+ Quota forfettaria Spese Generali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1.01</text:p>
          </table:table-cell>
          <table:table-cell table:style-name="ce19" office:value-type="string" calcext:value-type="string">
            <text:p>CTA+ Attività di progetto - IR0000012 Cherenkov Telescope Array Plus</text:p>
          </table:table-cell>
          <table:table-cell table:style-name="ce23" office:value-type="float" office:value="10304942.56" calcext:value-type="float">
            <text:p>10,304,942.56</text:p>
          </table:table-cell>
          <table:table-cell table:style-name="ce23" office:value-type="float" office:value="7964848.62" calcext:value-type="float">
            <text:p>7,964,848.62</text:p>
          </table:table-cell>
          <table:table-cell table:style-name="ce23" office:value-type="float" office:value="18437308.97" calcext:value-type="float">
            <text:p>18,437,308.9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1.02</text:p>
          </table:table-cell>
          <table:table-cell table:style-name="ce19" office:value-type="string" calcext:value-type="string">
            <text:p>CTA+ Spese Generali (quota INAF) - IR0000012 Cherenkov Telescope Array Plus</text:p>
          </table:table-cell>
          <table:table-cell table:style-name="ce23" office:value-type="float" office:value="1914429.13" calcext:value-type="float">
            <text:p>1,914,429.13</text:p>
          </table:table-cell>
          <table:table-cell table:style-name="ce23" office:value-type="float" office:value="582721.73" calcext:value-type="float">
            <text:p>582,721.73</text:p>
          </table:table-cell>
          <table:table-cell table:style-name="ce23" office:value-type="float" office:value="592335.26" calcext:value-type="float">
            <text:p>592,335.2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1.03</text:p>
          </table:table-cell>
          <table:table-cell table:style-name="ce19" office:value-type="string" calcext:value-type="string">
            <text:p>CTA+ Trasferimenti a Partner (include spese generali) - IR0000012 Cherenkov Telescope Array Plus</text:p>
          </table:table-cell>
          <table:table-cell table:style-name="ce23" office:value-type="float" office:value="13937719.15" calcext:value-type="float">
            <text:p>13,937,719.15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4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1.04</text:p>
          </table:table-cell>
          <table:table-cell table:style-name="ce19" office:value-type="string" calcext:value-type="string">
            <text:p>CTA+ Quota forfettaria Spese Generali</text:p>
          </table:table-cell>
          <table:table-cell table:style-name="ce23" office:value-type="float" office:value="982690.47" calcext:value-type="float">
            <text:p>982,690.47</text:p>
          </table:table-cell>
          <table:table-cell table:style-name="ce23" office:value-type="float" office:value="10.93" calcext:value-type="float">
            <text:p>10.93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7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4.01</text:p>
          </table:table-cell>
          <table:table-cell table:style-name="ce19" office:value-type="string" calcext:value-type="string">
            <text:p>EMM Attività di progetto - IR0000038 Earth-Moon-Mars</text:p>
          </table:table-cell>
          <table:table-cell table:number-columns-repeated="2" table:style-name="ce23" office:value-type="float" office:value="324169.77" calcext:value-type="float">
            <text:p>324,169.77</text:p>
          </table:table-cell>
          <table:table-cell table:style-name="ce23" office:value-type="float" office:value="3646135.87" calcext:value-type="float">
            <text:p>3,646,135.8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7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4.02</text:p>
          </table:table-cell>
          <table:table-cell table:style-name="ce19" office:value-type="string" calcext:value-type="string">
            <text:p>EMM Spese Generali (quota INAF) - IR0000038 Earth-Moon-Mars</text:p>
          </table:table-cell>
          <table:table-cell table:number-columns-repeated="2" table:style-name="ce23" office:value-type="float" office:value="22691.88" calcext:value-type="float">
            <text:p>22,691.88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7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4.03</text:p>
          </table:table-cell>
          <table:table-cell table:style-name="ce19" office:value-type="string" calcext:value-type="string">
            <text:p>EMM Trasferimenti a Partner (include spese generali) - IR0000038 Earth-Moon-Mars</text:p>
          </table:table-cell>
          <table:table-cell table:number-columns-repeated="2" table:style-name="ce23" office:value-type="float" office:value="7400045.9" calcext:value-type="float">
            <text:p>7,400,045.9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4.01</text:p>
          </table:table-cell>
          <table:table-cell table:style-name="ce19" office:value-type="string" calcext:value-type="string">
            <text:p>EMM Attività di progetto - IR0000038 Earth-Moon-Mars</text:p>
          </table:table-cell>
          <table:table-cell table:style-name="ce23" office:value-type="float" office:value="2614702.05" calcext:value-type="float">
            <text:p>2,614,702.05</text:p>
          </table:table-cell>
          <table:table-cell table:style-name="ce23" office:value-type="float" office:value="1862327.16" calcext:value-type="float">
            <text:p>1,862,327.16</text:p>
          </table:table-cell>
          <table:table-cell table:style-name="ce23" office:value-type="float" office:value="1958874.42" calcext:value-type="float">
            <text:p>1,958,874.4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4.02</text:p>
          </table:table-cell>
          <table:table-cell table:style-name="ce19" office:value-type="string" calcext:value-type="string">
            <text:p>EMM Spese Generali (quota INAF) - IR0000038 Earth-Moon-Mars</text:p>
          </table:table-cell>
          <table:table-cell table:style-name="ce23" office:value-type="float" office:value="102665.44" calcext:value-type="float">
            <text:p>102,665.44</text:p>
          </table:table-cell>
          <table:table-cell table:style-name="ce23" office:value-type="float" office:value="64632.71" calcext:value-type="float">
            <text:p>64,632.71</text:p>
          </table:table-cell>
          <table:table-cell table:style-name="ce23" office:value-type="float" office:value="79289.92" calcext:value-type="float">
            <text:p>79,289.9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4.03</text:p>
          </table:table-cell>
          <table:table-cell table:style-name="ce19" office:value-type="string" calcext:value-type="string">
            <text:p>EMM Trasferimenti a Partner (include spese generali) - IR0000038 Earth-Moon-Mars</text:p>
          </table:table-cell>
          <table:table-cell table:style-name="ce23" office:value-type="float" office:value="21009574.6" calcext:value-type="float">
            <text:p>21,009,574.60</text:p>
          </table:table-cell>
          <table:table-cell table:number-columns-repeated="2" table:style-name="ce23" office:value-type="float" office:value="1944343.17" calcext:value-type="float">
            <text:p>1,944,343.1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4.04</text:p>
          </table:table-cell>
          <table:table-cell table:style-name="ce19" office:value-type="string" calcext:value-type="string">
            <text:p>EMM Quota forfettaria Spese Generali</text:p>
          </table:table-cell>
          <table:table-cell table:style-name="ce23" office:value-type="float" office:value="200000" calcext:value-type="float">
            <text:p>200,000.00</text:p>
          </table:table-cell>
          <table:table-cell table:style-name="ce23" office:value-type="float" office:value="72897.55" calcext:value-type="float">
            <text:p>72,897.55</text:p>
          </table:table-cell>
          <table:table-cell table:style-name="ce23" office:value-type="float" office:value="68954.07" calcext:value-type="float">
            <text:p>68,954.0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3.01</text:p>
          </table:table-cell>
          <table:table-cell table:style-name="ce19" office:value-type="string" calcext:value-type="string">
            <text:p>NG-Croce Attività di progetto - IR0000026 NextGeneration Croce del Nord </text:p>
          </table:table-cell>
          <table:table-cell table:number-columns-repeated="2" table:style-name="ce23" office:value-type="float" office:value="678852" calcext:value-type="float">
            <text:p>678,852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3.02</text:p>
          </table:table-cell>
          <table:table-cell table:style-name="ce19" office:value-type="string" calcext:value-type="string">
            <text:p>NG-Croce Spese Generali (quota INAF) - IR0000026 NextGeneration Croce del Nord </text:p>
          </table:table-cell>
          <table:table-cell table:number-columns-repeated="2" table:style-name="ce23" office:value-type="float" office:value="47519.64" calcext:value-type="float">
            <text:p>47,519.64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3.03</text:p>
          </table:table-cell>
          <table:table-cell table:style-name="ce19" office:value-type="string" calcext:value-type="string">
            <text:p>NG-Croce Trasferimenti a Partner (include spese generali) - IR0000026 NextGeneration Croce del Nord 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2.03.04</text:p>
          </table:table-cell>
          <table:table-cell table:style-name="ce19" office:value-type="string" calcext:value-type="string">
            <text:p>NG-CROCE Quota forfettaria Spese Generali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3.01</text:p>
          </table:table-cell>
          <table:table-cell table:style-name="ce19" office:value-type="string" calcext:value-type="string">
            <text:p>NG-Croce Attività di progetto - IR0000026 NextGeneration Croce del Nord </text:p>
          </table:table-cell>
          <table:table-cell table:style-name="ce23" office:value-type="float" office:value="11318946.64" calcext:value-type="float">
            <text:p>11,318,946.64</text:p>
          </table:table-cell>
          <table:table-cell table:style-name="ce23" office:value-type="float" office:value="10258750.21" calcext:value-type="float">
            <text:p>10,258,750.21</text:p>
          </table:table-cell>
          <table:table-cell table:style-name="ce23" office:value-type="float" office:value="7852506.1" calcext:value-type="float">
            <text:p>7,852,506.1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3.02</text:p>
          </table:table-cell>
          <table:table-cell table:style-name="ce19" office:value-type="string" calcext:value-type="string">
            <text:p>NG-Croce Spese Generali (quota INAF) - IR0000026 NextGeneration Croce del Nord </text:p>
          </table:table-cell>
          <table:table-cell table:style-name="ce23" office:value-type="float" office:value="392233.73" calcext:value-type="float">
            <text:p>392,233.73</text:p>
          </table:table-cell>
          <table:table-cell table:style-name="ce23" office:value-type="float" office:value="90433.37" calcext:value-type="float">
            <text:p>90,433.37</text:p>
          </table:table-cell>
          <table:table-cell table:style-name="ce23" office:value-type="float" office:value="100576.07" calcext:value-type="float">
            <text:p>100,576.0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3.03</text:p>
          </table:table-cell>
          <table:table-cell table:style-name="ce19" office:value-type="string" calcext:value-type="string">
            <text:p>NG-Croce Trasferimenti a Partner (include spese generali) - IR0000026 NextGeneration Croce del Nord </text:p>
          </table:table-cell>
          <table:table-cell table:style-name="ce23" office:value-type="float" office:value="373162.5" calcext:value-type="float">
            <text:p>373,162.5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20008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2.03.04</text:p>
          </table:table-cell>
          <table:table-cell table:style-name="ce19" office:value-type="string" calcext:value-type="string">
            <text:p>NG-CROCE Quota forfettaria Spese Generali</text:p>
          </table:table-cell>
          <table:table-cell table:style-name="ce23" office:value-type="float" office:value="579714.1" calcext:value-type="float">
            <text:p>579,714.1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86.01</text:p>
          </table:table-cell>
          <table:table-cell table:style-name="ce19" office:value-type="string" calcext:value-type="string">
            <text:p>Space it Up! - Partenariato Esteso ai sensi dell'avviso MUR n. 341 del 15/03/2022- Spoke 4 (ref. Yuri Evangelista)</text:p>
          </table:table-cell>
          <table:table-cell table:number-columns-repeated="3" table:style-name="ce23" office:value-type="float" office:value="356858.62" calcext:value-type="float">
            <text:p>356,858.6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86.02</text:p>
          </table:table-cell>
          <table:table-cell table:style-name="ce19" office:value-type="string" calcext:value-type="string">
            <text:p>Space it Up! - Partenariato Esteso ai sensi dell'avviso MUR n. 341 del 15/03/2022- Spoke 5 (ref. Piero Diego)</text:p>
          </table:table-cell>
          <table:table-cell table:number-columns-repeated="3" table:style-name="ce23" office:value-type="float" office:value="461768" calcext:value-type="float">
            <text:p>461,768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86.03</text:p>
          </table:table-cell>
          <table:table-cell table:style-name="ce19" office:value-type="string" calcext:value-type="string">
            <text:p>Space it Up! - Partenariato Esteso ai sensi dell'avviso MUR n. 341 del 15/03/2022- Spoke 6 (ref. Silvano Fineschi)</text:p>
          </table:table-cell>
          <table:table-cell table:number-columns-repeated="3" table:style-name="ce23" office:value-type="float" office:value="1371880.58" calcext:value-type="float">
            <text:p>1,371,880.5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86.04</text:p>
          </table:table-cell>
          <table:table-cell table:style-name="ce19" office:value-type="string" calcext:value-type="string">
            <text:p>Space it Up! - Partenariato Esteso ai sensi dell'avviso MUR n. 341 del 15/03/2022- Spoke 8 (ref. Francesca Esposito)</text:p>
          </table:table-cell>
          <table:table-cell table:number-columns-repeated="3" table:style-name="ce23" office:value-type="float" office:value="1140808.37" calcext:value-type="float">
            <text:p>1,140,808.3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86.05</text:p>
          </table:table-cell>
          <table:table-cell table:style-name="ce19" office:value-type="string" calcext:value-type="string">
            <text:p>Space it Up! - Partenariato Esteso ai sensi dell'avviso MUR n. 341 del 15/03/2022- Spoke 9 (ref. John robert Brucato)</text:p>
          </table:table-cell>
          <table:table-cell table:number-columns-repeated="3" table:style-name="ce23" office:value-type="float" office:value="578500" calcext:value-type="float">
            <text:p>578,5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86.99</text:p>
          </table:table-cell>
          <table:table-cell table:style-name="ce19" office:value-type="string" calcext:value-type="string">
            <text:p>Space it Up! - Partenariato Esteso ai sensi dell'avviso MUR n. 341 del 15/03/2022- Spese Generali (ref. Andrea Argan)</text:p>
          </table:table-cell>
          <table:table-cell table:number-columns-repeated="2" table:style-name="ce23" office:value-type="float" office:value="319825.73" calcext:value-type="float">
            <text:p>319,825.73</text:p>
          </table:table-cell>
          <table:table-cell table:style-name="ce23" office:value-type="float" office:value="-3909815.57" calcext:value-type="float">
            <text:p>-3,909,815.5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86.01</text:p>
          </table:table-cell>
          <table:table-cell table:style-name="ce19" office:value-type="string" calcext:value-type="string">
            <text:p>Space it Up! - Partenariato Esteso ai sensi dell'avviso MUR n. 341 del 15/03/2022- Spoke 4 (ref. Yuri Evangelista)</text:p>
          </table:table-cell>
          <table:table-cell table:style-name="ce23" office:value-type="float" office:value="367858.62" calcext:value-type="float">
            <text:p>367,858.62</text:p>
          </table:table-cell>
          <table:table-cell table:style-name="ce23" office:value-type="float" office:value="34420.58" calcext:value-type="float">
            <text:p>34,420.58</text:p>
          </table:table-cell>
          <table:table-cell table:style-name="ce23" office:value-type="float" office:value="17363.04" calcext:value-type="float">
            <text:p>17,363.0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86.02</text:p>
          </table:table-cell>
          <table:table-cell table:style-name="ce19" office:value-type="string" calcext:value-type="string">
            <text:p>Space it Up! - Partenariato Esteso ai sensi dell'avviso MUR n. 341 del 15/03/2022- Spoke 5 (ref. Piero Diego)</text:p>
          </table:table-cell>
          <table:table-cell table:style-name="ce23" office:value-type="float" office:value="574925" calcext:value-type="float">
            <text:p>574,925.00</text:p>
          </table:table-cell>
          <table:table-cell table:style-name="ce23" office:value-type="float" office:value="378253.4" calcext:value-type="float">
            <text:p>378,253.40</text:p>
          </table:table-cell>
          <table:table-cell table:style-name="ce23" office:value-type="float" office:value="29254.32" calcext:value-type="float">
            <text:p>29,254.3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86.03</text:p>
          </table:table-cell>
          <table:table-cell table:style-name="ce19" office:value-type="string" calcext:value-type="string">
            <text:p>Space it Up! - Partenariato Esteso ai sensi dell'avviso MUR n. 341 del 15/03/2022- Spoke 6 (ref. Silvano Fineschi)</text:p>
          </table:table-cell>
          <table:table-cell table:style-name="ce23" office:value-type="float" office:value="1515104.5" calcext:value-type="float">
            <text:p>1,515,104.50</text:p>
          </table:table-cell>
          <table:table-cell table:style-name="ce23" office:value-type="float" office:value="259386.25" calcext:value-type="float">
            <text:p>259,386.25</text:p>
          </table:table-cell>
          <table:table-cell table:style-name="ce23" office:value-type="float" office:value="230959.89" calcext:value-type="float">
            <text:p>230,959.8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86.04</text:p>
          </table:table-cell>
          <table:table-cell table:style-name="ce19" office:value-type="string" calcext:value-type="string">
            <text:p>Space it Up! - Partenariato Esteso ai sensi dell'avviso MUR n. 341 del 15/03/2022- Spoke 8 (ref. Francesca Esposito)</text:p>
          </table:table-cell>
          <table:table-cell table:style-name="ce23" office:value-type="float" office:value="1140808.37" calcext:value-type="float">
            <text:p>1,140,808.37</text:p>
          </table:table-cell>
          <table:table-cell table:style-name="ce23" office:value-type="float" office:value="108673.88" calcext:value-type="float">
            <text:p>108,673.88</text:p>
          </table:table-cell>
          <table:table-cell table:style-name="ce23" office:value-type="float" office:value="27768.62" calcext:value-type="float">
            <text:p>27,768.6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86.05</text:p>
          </table:table-cell>
          <table:table-cell table:style-name="ce19" office:value-type="string" calcext:value-type="string">
            <text:p>Space it Up! - Partenariato Esteso ai sensi dell'avviso MUR n. 341 del 15/03/2022- Spoke 9 (ref. John robert Brucato)</text:p>
          </table:table-cell>
          <table:table-cell table:style-name="ce23" office:value-type="float" office:value="622500" calcext:value-type="float">
            <text:p>622,500.00</text:p>
          </table:table-cell>
          <table:table-cell table:style-name="ce23" office:value-type="float" office:value="126603.11" calcext:value-type="float">
            <text:p>126,603.11</text:p>
          </table:table-cell>
          <table:table-cell table:style-name="ce23" office:value-type="float" office:value="89868.76" calcext:value-type="float">
            <text:p>89,868.7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40003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86.99</text:p>
          </table:table-cell>
          <table:table-cell table:style-name="ce19" office:value-type="string" calcext:value-type="string">
            <text:p>Space it Up! - Partenariato Esteso ai sensi dell'avviso MUR n. 341 del 15/03/2022- Spese Generali (ref. Andrea Argan)</text:p>
          </table:table-cell>
          <table:table-cell table:style-name="ce23" office:value-type="float" office:value="361444.81" calcext:value-type="float">
            <text:p>361,444.81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50002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4.05.01</text:p>
          </table:table-cell>
          <table:table-cell table:style-name="ce19" office:value-type="string" calcext:value-type="string">
            <text:p>PERFORMA.PA - ID 0093_25: Gestione del patrimonio immobiliare, riqualificazione, fruibilità e sostenibilità</text:p>
          </table:table-cell>
          <table:table-cell table:number-columns-repeated="2" table:style-name="ce23" office:value-type="float" office:value="15836.43" calcext:value-type="float">
            <text:p>15,836.43</text:p>
          </table:table-cell>
          <table:table-cell table:style-name="ce23" office:value-type="float" office:value="7918.5" calcext:value-type="float">
            <text:p>7,918.5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50002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4.05.01</text:p>
          </table:table-cell>
          <table:table-cell table:style-name="ce19" office:value-type="string" calcext:value-type="string">
            <text:p>PERFORMA.PA - ID 0093_25: Gestione del patrimonio immobiliare, riqualificazione, fruibilità e sostenibilità</text:p>
          </table:table-cell>
          <table:table-cell table:style-name="ce23" office:value-type="float" office:value="15836.43" calcext:value-type="float">
            <text:p>15,836.43</text:p>
          </table:table-cell>
          <table:table-cell table:style-name="ce23" office:value-type="float" office:value="14213" calcext:value-type="float">
            <text:p>14,213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50002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4.05.03</text:p>
          </table:table-cell>
          <table:table-cell table:style-name="ce19" office:value-type="string" calcext:value-type="string">
            <text:p>PERFORMA.PA - ID 0096_25: Corso base di ragioneria generale applicata e contabilità economico-patrimoniale</text:p>
          </table:table-cell>
          <table:table-cell table:number-columns-repeated="2" table:style-name="ce23" office:value-type="float" office:value="33193.71" calcext:value-type="float">
            <text:p>33,193.71</text:p>
          </table:table-cell>
          <table:table-cell table:style-name="ce23" office:value-type="float" office:value="16597" calcext:value-type="float">
            <text:p>16,597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50002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4.05.03</text:p>
          </table:table-cell>
          <table:table-cell table:style-name="ce19" office:value-type="string" calcext:value-type="string">
            <text:p>PERFORMA.PA - ID 0096_25: Corso base di ragioneria generale applicata e contabilità economico-patrimoniale</text:p>
          </table:table-cell>
          <table:table-cell table:style-name="ce23" office:value-type="float" office:value="33193.71" calcext:value-type="float">
            <text:p>33,193.71</text:p>
          </table:table-cell>
          <table:table-cell table:style-name="ce23" office:value-type="float" office:value="31022.16" calcext:value-type="float">
            <text:p>31,022.16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50002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4.05.02</text:p>
          </table:table-cell>
          <table:table-cell table:style-name="ce19" office:value-type="string" calcext:value-type="string">
            <text:p>PERFORMA.PA - ID 0094_25: Come sviluppare una comunicazione basata sul dialogo e sul confronto</text:p>
          </table:table-cell>
          <table:table-cell table:number-columns-repeated="2" table:style-name="ce23" office:value-type="float" office:value="34858.46" calcext:value-type="float">
            <text:p>34,858.46</text:p>
          </table:table-cell>
          <table:table-cell table:style-name="ce23" office:value-type="float" office:value="17429.23" calcext:value-type="float">
            <text:p>17,429.2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C250002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4.05.02</text:p>
          </table:table-cell>
          <table:table-cell table:style-name="ce19" office:value-type="string" calcext:value-type="string">
            <text:p>PERFORMA.PA - ID 0094_25: Come sviluppare una comunicazione basata sul dialogo e sul confronto</text:p>
          </table:table-cell>
          <table:table-cell table:style-name="ce23" office:value-type="float" office:value="34858.46" calcext:value-type="float">
            <text:p>34,858.46</text:p>
          </table:table-cell>
          <table:table-cell table:number-columns-repeated="2" table:style-name="ce23" office:value-type="float" office:value="18621.12" calcext:value-type="float">
            <text:p>18,621.1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4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52</text:p>
          </table:table-cell>
          <table:table-cell table:style-name="ce19" office:value-type="string" calcext:value-type="string">
            <text:p>PRIN 2022 2022N3A93J - MiTheMaS (ref. Tonino Pisanu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4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52</text:p>
          </table:table-cell>
          <table:table-cell table:style-name="ce19" office:value-type="string" calcext:value-type="string">
            <text:p>PRIN 2022 2022N3A93J - MiTheMaS (ref. Tonino Pisanu)</text:p>
          </table:table-cell>
          <table:table-cell table:style-name="ce23" office:value-type="float" office:value="20000" calcext:value-type="float">
            <text:p>20,000.00</text:p>
          </table:table-cell>
          <table:table-cell table:style-name="ce23" office:value-type="float" office:value="19367.5" calcext:value-type="float">
            <text:p>19,367.5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9</text:p>
          </table:table-cell>
          <table:table-cell table:style-name="ce19" office:value-type="string" calcext:value-type="string">
            <text:p>PRIN 2022 202223XPZM - PROMETEUS (ref. Filippo Mannuc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9</text:p>
          </table:table-cell>
          <table:table-cell table:style-name="ce19" office:value-type="string" calcext:value-type="string">
            <text:p>PRIN 2022 202223XPZM - PROMETEUS (ref. Filippo Mannucci)</text:p>
          </table:table-cell>
          <table:table-cell table:style-name="ce23" office:value-type="float" office:value="104254.45" calcext:value-type="float">
            <text:p>104,254.45</text:p>
          </table:table-cell>
          <table:table-cell table:number-columns-repeated="2" table:style-name="ce23" office:value-type="float" office:value="51545.69" calcext:value-type="float">
            <text:p>51,545.6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1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3</text:p>
          </table:table-cell>
          <table:table-cell table:style-name="ce19" office:value-type="string" calcext:value-type="string">
            <text:p>PRIN 2022 20222495WS - Women measuring stars (ref. Laura Schreiber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1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3</text:p>
          </table:table-cell>
          <table:table-cell table:style-name="ce19" office:value-type="string" calcext:value-type="string">
            <text:p>PRIN 2022 20222495WS - Women measuring stars (ref. Laura Schreiber)</text:p>
          </table:table-cell>
          <table:table-cell table:style-name="ce23" office:value-type="float" office:value="88291.33" calcext:value-type="float">
            <text:p>88,291.33</text:p>
          </table:table-cell>
          <table:table-cell table:style-name="ce23" office:value-type="float" office:value="46346.8" calcext:value-type="float">
            <text:p>46,346.80</text:p>
          </table:table-cell>
          <table:table-cell table:style-name="ce23" office:value-type="float" office:value="42335.19" calcext:value-type="float">
            <text:p>42,335.1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1</text:p>
          </table:table-cell>
          <table:table-cell table:style-name="ce19" office:value-type="string" calcext:value-type="string">
            <text:p>PRIN 2022 2022294WNB - HELIOSPHERIC SHOCKS AND SPACE WEATHER (ref. Alessandro Bemporad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1</text:p>
          </table:table-cell>
          <table:table-cell table:style-name="ce19" office:value-type="string" calcext:value-type="string">
            <text:p>PRIN 2022 2022294WNB - HELIOSPHERIC SHOCKS AND SPACE WEATHER (ref. Alessandro Bemporad)</text:p>
          </table:table-cell>
          <table:table-cell table:style-name="ce23" office:value-type="float" office:value="62107.67" calcext:value-type="float">
            <text:p>62,107.67</text:p>
          </table:table-cell>
          <table:table-cell table:number-columns-repeated="2" table:style-name="ce23" office:value-type="float" office:value="43881.32" calcext:value-type="float">
            <text:p>43,881.3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6</text:p>
          </table:table-cell>
          <table:table-cell table:style-name="ce19" office:value-type="string" calcext:value-type="string">
            <text:p>PRIN 2022 20222BBYB9 - EXSKALIBUR (ref. Carmelita CARBON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6</text:p>
          </table:table-cell>
          <table:table-cell table:style-name="ce19" office:value-type="string" calcext:value-type="string">
            <text:p>PRIN 2022 20222BBYB9 - EXSKALIBUR (ref. Carmelita CARBONE)</text:p>
          </table:table-cell>
          <table:table-cell table:style-name="ce23" office:value-type="float" office:value="70461.69" calcext:value-type="float">
            <text:p>70,461.69</text:p>
          </table:table-cell>
          <table:table-cell table:style-name="ce23" office:value-type="float" office:value="50285.14" calcext:value-type="float">
            <text:p>50,285.14</text:p>
          </table:table-cell>
          <table:table-cell table:style-name="ce23" office:value-type="float" office:value="50138.59" calcext:value-type="float">
            <text:p>50,138.5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8</text:p>
          </table:table-cell>
          <table:table-cell table:style-name="ce19" office:value-type="string" calcext:value-type="string">
            <text:p>PRIN 2022 20222YA7SR - µ-SAND (ref. Ernesto Palomb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8</text:p>
          </table:table-cell>
          <table:table-cell table:style-name="ce19" office:value-type="string" calcext:value-type="string">
            <text:p>PRIN 2022 20222YA7SR - µ-SAND (ref. Ernesto Palomba)</text:p>
          </table:table-cell>
          <table:table-cell table:style-name="ce23" office:value-type="float" office:value="92486.34" calcext:value-type="float">
            <text:p>92,486.34</text:p>
          </table:table-cell>
          <table:table-cell table:style-name="ce23" office:value-type="float" office:value="56384.14" calcext:value-type="float">
            <text:p>56,384.14</text:p>
          </table:table-cell>
          <table:table-cell table:style-name="ce23" office:value-type="float" office:value="42906" calcext:value-type="float">
            <text:p>42,906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4</text:p>
          </table:table-cell>
          <table:table-cell table:style-name="ce19" office:value-type="string" calcext:value-type="string">
            <text:p>PRIN 2022 2022383WFT - SUNRISE (ref. Enrichetta Iodic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4</text:p>
          </table:table-cell>
          <table:table-cell table:style-name="ce19" office:value-type="string" calcext:value-type="string">
            <text:p>PRIN 2022 2022383WFT - SUNRISE (ref. Enrichetta Iodice)</text:p>
          </table:table-cell>
          <table:table-cell table:style-name="ce23" office:value-type="float" office:value="52488.25" calcext:value-type="float">
            <text:p>52,488.25</text:p>
          </table:table-cell>
          <table:table-cell table:style-name="ce23" office:value-type="float" office:value="31810.62" calcext:value-type="float">
            <text:p>31,810.62</text:p>
          </table:table-cell>
          <table:table-cell table:style-name="ce23" office:value-type="float" office:value="29156.67" calcext:value-type="float">
            <text:p>29,156.6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7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9</text:p>
          </table:table-cell>
          <table:table-cell table:style-name="ce19" office:value-type="string" calcext:value-type="string">
            <text:p>PRIN 2022 20224MNC5A - Life, death and after-death of massive stars (ref. Salvatore Orland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9</text:p>
          </table:table-cell>
          <table:table-cell table:style-name="ce19" office:value-type="string" calcext:value-type="string">
            <text:p>PRIN 2022 20224MNC5A - Life, death and after-death of massive stars (ref. Salvatore Orlando)</text:p>
          </table:table-cell>
          <table:table-cell table:style-name="ce23" office:value-type="float" office:value="111771.39" calcext:value-type="float">
            <text:p>111,771.39</text:p>
          </table:table-cell>
          <table:table-cell table:style-name="ce23" office:value-type="float" office:value="54046.82" calcext:value-type="float">
            <text:p>54,046.82</text:p>
          </table:table-cell>
          <table:table-cell table:style-name="ce23" office:value-type="float" office:value="53941.14" calcext:value-type="float">
            <text:p>53,941.1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5</text:p>
          </table:table-cell>
          <table:table-cell table:style-name="ce19" office:value-type="string" calcext:value-type="string">
            <text:p>PRIN 2022 20225E4SY5 - From ProtoClusters to Clusters in one Gyr: (ref. Paolo Tozz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5</text:p>
          </table:table-cell>
          <table:table-cell table:style-name="ce19" office:value-type="string" calcext:value-type="string">
            <text:p>PRIN 2022 20225E4SY5 - From ProtoClusters to Clusters in one Gyr: (ref. Paolo Tozzi)</text:p>
          </table:table-cell>
          <table:table-cell table:style-name="ce23" office:value-type="float" office:value="148689.34" calcext:value-type="float">
            <text:p>148,689.34</text:p>
          </table:table-cell>
          <table:table-cell table:style-name="ce23" office:value-type="float" office:value="46489.07" calcext:value-type="float">
            <text:p>46,489.07</text:p>
          </table:table-cell>
          <table:table-cell table:style-name="ce23" office:value-type="float" office:value="47525.36" calcext:value-type="float">
            <text:p>47,525.3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05</text:p>
          </table:table-cell>
          <table:table-cell table:style-name="ce19" office:value-type="string" calcext:value-type="string">
            <text:p>PRIN 2022 20227MYL2X - GRAPE (ref. Mariateresa Crost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8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05</text:p>
          </table:table-cell>
          <table:table-cell table:style-name="ce19" office:value-type="string" calcext:value-type="string">
            <text:p>PRIN 2022 20227MYL2X - GRAPE (ref. Mariateresa Crosta)</text:p>
          </table:table-cell>
          <table:table-cell table:style-name="ce23" office:value-type="float" office:value="98697.96" calcext:value-type="float">
            <text:p>98,697.96</text:p>
          </table:table-cell>
          <table:table-cell table:style-name="ce23" office:value-type="float" office:value="31760.99" calcext:value-type="float">
            <text:p>31,760.99</text:p>
          </table:table-cell>
          <table:table-cell table:style-name="ce23" office:value-type="float" office:value="29629.77" calcext:value-type="float">
            <text:p>29,629.7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07</text:p>
          </table:table-cell>
          <table:table-cell table:style-name="ce19" office:value-type="string" calcext:value-type="string">
            <text:p>PRIN 2022 20227RNLY3 - The concordance cosmological model: stress-tests with galaxy clusters (ref. Stefano Ettor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07</text:p>
          </table:table-cell>
          <table:table-cell table:style-name="ce19" office:value-type="string" calcext:value-type="string">
            <text:p>PRIN 2022 20227RNLY3 - The concordance cosmological model: stress-tests with galaxy clusters (ref. Stefano Ettori)</text:p>
          </table:table-cell>
          <table:table-cell table:style-name="ce23" office:value-type="float" office:value="78252.4" calcext:value-type="float">
            <text:p>78,252.40</text:p>
          </table:table-cell>
          <table:table-cell table:number-columns-repeated="2" table:style-name="ce23" office:value-type="float" office:value="45326.89" calcext:value-type="float">
            <text:p>45,326.8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1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0</text:p>
          </table:table-cell>
          <table:table-cell table:style-name="ce19" office:value-type="string" calcext:value-type="string">
            <text:p>PRIN 2022 20227XBYPX - GUVIRP (ref. Delphine Perrodin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1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0</text:p>
          </table:table-cell>
          <table:table-cell table:style-name="ce19" office:value-type="string" calcext:value-type="string">
            <text:p>PRIN 2022 20227XBYPX - GUVIRP (ref. Delphine Perrodin)</text:p>
          </table:table-cell>
          <table:table-cell table:style-name="ce23" office:value-type="float" office:value="90953.47" calcext:value-type="float">
            <text:p>90,953.47</text:p>
          </table:table-cell>
          <table:table-cell table:number-columns-repeated="2" table:style-name="ce23" office:value-type="float" office:value="37094.47" calcext:value-type="float">
            <text:p>37,094.4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9</text:p>
          </table:table-cell>
          <table:table-cell table:style-name="ce19" office:value-type="string" calcext:value-type="string">
            <text:p>PRIN 2022 20228B938N - Mass and selection biases of galaxy clusters (ref. Stefano Andreon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9</text:p>
          </table:table-cell>
          <table:table-cell table:style-name="ce19" office:value-type="string" calcext:value-type="string">
            <text:p>PRIN 2022 20228B938N - Mass and selection biases of galaxy clusters (ref. Stefano Andreon)</text:p>
          </table:table-cell>
          <table:table-cell table:style-name="ce23" office:value-type="float" office:value="56465.68" calcext:value-type="float">
            <text:p>56,465.68</text:p>
          </table:table-cell>
          <table:table-cell table:number-columns-repeated="2" table:style-name="ce23" office:value-type="float" office:value="35773.32" calcext:value-type="float">
            <text:p>35,773.3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3</text:p>
          </table:table-cell>
          <table:table-cell table:style-name="ce19" office:value-type="string" calcext:value-type="string">
            <text:p>PRIN 2022 20228JPA3A - PATH (ref. Alessio Caratti o Garatt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3</text:p>
          </table:table-cell>
          <table:table-cell table:style-name="ce19" office:value-type="string" calcext:value-type="string">
            <text:p>PRIN 2022 20228JPA3A - PATH (ref. Alessio Caratti o Garatti)</text:p>
          </table:table-cell>
          <table:table-cell table:style-name="ce23" office:value-type="float" office:value="98209.44" calcext:value-type="float">
            <text:p>98,209.44</text:p>
          </table:table-cell>
          <table:table-cell table:style-name="ce23" office:value-type="float" office:value="70336.41" calcext:value-type="float">
            <text:p>70,336.41</text:p>
          </table:table-cell>
          <table:table-cell table:style-name="ce23" office:value-type="float" office:value="65808.9" calcext:value-type="float">
            <text:p>65,808.9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2</text:p>
          </table:table-cell>
          <table:table-cell table:style-name="ce19" office:value-type="string" calcext:value-type="string">
            <text:p>PRIN 2022 2022935STW - Black hole formation mechanisms and their impact on high-redshift quasar host properties (ref. Roberto Decar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2</text:p>
          </table:table-cell>
          <table:table-cell table:style-name="ce19" office:value-type="string" calcext:value-type="string">
            <text:p>PRIN 2022 2022935STW - Black hole formation mechanisms and their impact on high-redshift quasar host properties (ref. Roberto Decarli)</text:p>
          </table:table-cell>
          <table:table-cell table:style-name="ce23" office:value-type="float" office:value="87205.91" calcext:value-type="float">
            <text:p>87,205.91</text:p>
          </table:table-cell>
          <table:table-cell table:style-name="ce23" office:value-type="float" office:value="49253.1" calcext:value-type="float">
            <text:p>49,253.10</text:p>
          </table:table-cell>
          <table:table-cell table:style-name="ce23" office:value-type="float" office:value="48526.91" calcext:value-type="float">
            <text:p>48,526.9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6</text:p>
          </table:table-cell>
          <table:table-cell table:style-name="ce19" office:value-type="string" calcext:value-type="string">
            <text:p>PRIN 2022 202298J7KT - PEACE (ref. Lara Nav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6</text:p>
          </table:table-cell>
          <table:table-cell table:style-name="ce19" office:value-type="string" calcext:value-type="string">
            <text:p>PRIN 2022 202298J7KT - PEACE (ref. Lara Nava)</text:p>
          </table:table-cell>
          <table:table-cell table:style-name="ce23" office:value-type="float" office:value="101123.16" calcext:value-type="float">
            <text:p>101,123.16</text:p>
          </table:table-cell>
          <table:table-cell table:number-columns-repeated="2" table:style-name="ce23" office:value-type="float" office:value="45520.93" calcext:value-type="float">
            <text:p>45,520.9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7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5</text:p>
          </table:table-cell>
          <table:table-cell table:style-name="ce19" office:value-type="string" calcext:value-type="string">
            <text:p>PRIN 2022 20229R43BH - The Demographics of Massive Planetary and Brown Dwarf Companions with Gaia DR3 (ref. Alessandro Sozzett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5</text:p>
          </table:table-cell>
          <table:table-cell table:style-name="ce19" office:value-type="string" calcext:value-type="string">
            <text:p>PRIN 2022 20229R43BH - The Demographics of Massive Planetary and Brown Dwarf Companions with Gaia DR3 (ref. Alessandro Sozzetti)</text:p>
          </table:table-cell>
          <table:table-cell table:style-name="ce23" office:value-type="float" office:value="101812.14" calcext:value-type="float">
            <text:p>101,812.14</text:p>
          </table:table-cell>
          <table:table-cell table:style-name="ce23" office:value-type="float" office:value="38258.62" calcext:value-type="float">
            <text:p>38,258.62</text:p>
          </table:table-cell>
          <table:table-cell table:style-name="ce23" office:value-type="float" office:value="40157.82" calcext:value-type="float">
            <text:p>40,157.8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5</text:p>
          </table:table-cell>
          <table:table-cell table:style-name="ce19" office:value-type="string" calcext:value-type="string">
            <text:p>PRIN 2022 20229YBSAN - Globular clusters in cosmological simulations and in lensed fields (ref. Francesco Calur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09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5</text:p>
          </table:table-cell>
          <table:table-cell table:style-name="ce19" office:value-type="string" calcext:value-type="string">
            <text:p>PRIN 2022 20229YBSAN - Globular clusters in cosmological simulations and in lensed fields (ref. Francesco Calura)</text:p>
          </table:table-cell>
          <table:table-cell table:style-name="ce23" office:value-type="float" office:value="90229.02" calcext:value-type="float">
            <text:p>90,229.02</text:p>
          </table:table-cell>
          <table:table-cell table:style-name="ce23" office:value-type="float" office:value="26776.19" calcext:value-type="float">
            <text:p>26,776.19</text:p>
          </table:table-cell>
          <table:table-cell table:style-name="ce23" office:value-type="float" office:value="30712.55" calcext:value-type="float">
            <text:p>30,712.5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06</text:p>
          </table:table-cell>
          <table:table-cell table:style-name="ce19" office:value-type="string" calcext:value-type="string">
            <text:p>PRIN 2022 2022ARWP9C - EFEBHO (ref. Marcella Marco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06</text:p>
          </table:table-cell>
          <table:table-cell table:style-name="ce19" office:value-type="string" calcext:value-type="string">
            <text:p>PRIN 2022 2022ARWP9C - EFEBHO (ref. Marcella Marconi)</text:p>
          </table:table-cell>
          <table:table-cell table:style-name="ce23" office:value-type="float" office:value="73359.75" calcext:value-type="float">
            <text:p>73,359.75</text:p>
          </table:table-cell>
          <table:table-cell table:style-name="ce23" office:value-type="float" office:value="62533.19" calcext:value-type="float">
            <text:p>62,533.19</text:p>
          </table:table-cell>
          <table:table-cell table:style-name="ce23" office:value-type="float" office:value="59777.84" calcext:value-type="float">
            <text:p>59,777.8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1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2</text:p>
          </table:table-cell>
          <table:table-cell table:style-name="ce19" office:value-type="string" calcext:value-type="string">
            <text:p>PRIN 2022 2022AYFS7F - Development of quasi-optical components based on metamaterials for novel cm- to mm-wave astronomical observations (ref. Luca Olm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1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2</text:p>
          </table:table-cell>
          <table:table-cell table:style-name="ce19" office:value-type="string" calcext:value-type="string">
            <text:p>PRIN 2022 2022AYFS7F - Development of quasi-optical components based on metamaterials for novel cm- to mm-wave astronomical observations (ref. Luca Olmi)</text:p>
          </table:table-cell>
          <table:table-cell table:style-name="ce23" office:value-type="float" office:value="99836.16" calcext:value-type="float">
            <text:p>99,836.16</text:p>
          </table:table-cell>
          <table:table-cell table:style-name="ce23" office:value-type="float" office:value="86667.12" calcext:value-type="float">
            <text:p>86,667.12</text:p>
          </table:table-cell>
          <table:table-cell table:style-name="ce23" office:value-type="float" office:value="2732.72" calcext:value-type="float">
            <text:p>2,732.7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1</text:p>
          </table:table-cell>
          <table:table-cell table:style-name="ce19" office:value-type="string" calcext:value-type="string">
            <text:p>PRIN 2022 2022BCBT29 - Optimal inference from radio images of the epoch of reionization (ref. Gianni Bernard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1</text:p>
          </table:table-cell>
          <table:table-cell table:style-name="ce19" office:value-type="string" calcext:value-type="string">
            <text:p>PRIN 2022 2022BCBT29 - Optimal inference from radio images of the epoch of reionization (ref. Gianni Bernardi)</text:p>
          </table:table-cell>
          <table:table-cell table:style-name="ce23" office:value-type="float" office:value="37290.08" calcext:value-type="float">
            <text:p>37,290.08</text:p>
          </table:table-cell>
          <table:table-cell table:number-columns-repeated="2" table:style-name="ce23" office:value-type="float" office:value="27080.75" calcext:value-type="float">
            <text:p>27,080.7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04</text:p>
          </table:table-cell>
          <table:table-cell table:style-name="ce19" office:value-type="string" calcext:value-type="string">
            <text:p>PRIN 2022 2022C9TNNX - Virtual and real observations of high-energy astrophysical sources in the exa-scale era (ref. Fabrizio Tavecchi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04</text:p>
          </table:table-cell>
          <table:table-cell table:style-name="ce19" office:value-type="string" calcext:value-type="string">
            <text:p>PRIN 2022 2022C9TNNX - Virtual and real observations of high-energy astrophysical sources in the exa-scale era (ref. Fabrizio Tavecchio)</text:p>
          </table:table-cell>
          <table:table-cell table:style-name="ce23" office:value-type="float" office:value="92522.21" calcext:value-type="float">
            <text:p>92,522.21</text:p>
          </table:table-cell>
          <table:table-cell table:style-name="ce23" office:value-type="float" office:value="62488.31" calcext:value-type="float">
            <text:p>62,488.31</text:p>
          </table:table-cell>
          <table:table-cell table:style-name="ce23" office:value-type="float" office:value="51974.35" calcext:value-type="float">
            <text:p>51,974.3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09</text:p>
          </table:table-cell>
          <table:table-cell table:style-name="ce19" office:value-type="string" calcext:value-type="string">
            <text:p>PRIN 2022 2022CB3PJ3 - FLAGS (ref. Laura Penteric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09</text:p>
          </table:table-cell>
          <table:table-cell table:style-name="ce19" office:value-type="string" calcext:value-type="string">
            <text:p>PRIN 2022 2022CB3PJ3 - FLAGS (ref. Laura Pentericci)</text:p>
          </table:table-cell>
          <table:table-cell table:style-name="ce23" office:value-type="float" office:value="93913.08" calcext:value-type="float">
            <text:p>93,913.08</text:p>
          </table:table-cell>
          <table:table-cell table:style-name="ce23" office:value-type="float" office:value="69469.32" calcext:value-type="float">
            <text:p>69,469.32</text:p>
          </table:table-cell>
          <table:table-cell table:style-name="ce23" office:value-type="float" office:value="66955.61" calcext:value-type="float">
            <text:p>66,955.6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4</text:p>
          </table:table-cell>
          <table:table-cell table:style-name="ce19" office:value-type="string" calcext:value-type="string">
            <text:p>PRIN 2022 2022CCWJYL NIR-Astrocomb (ref. Rosario Cosentin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4</text:p>
          </table:table-cell>
          <table:table-cell table:style-name="ce19" office:value-type="string" calcext:value-type="string">
            <text:p>PRIN 2022 2022CCWJYL NIR-Astrocomb (ref. Rosario Cosentino)</text:p>
          </table:table-cell>
          <table:table-cell table:style-name="ce23" office:value-type="float" office:value="60888" calcext:value-type="float">
            <text:p>60,888.00</text:p>
          </table:table-cell>
          <table:table-cell table:number-columns-repeated="2" table:style-name="ce23" office:value-type="float" office:value="30889.4" calcext:value-type="float">
            <text:p>30,889.4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8</text:p>
          </table:table-cell>
          <table:table-cell table:style-name="ce19" office:value-type="string" calcext:value-type="string">
            <text:p>PRIN 2022 2022CERJ49 - ESPLORA (ref. Aldo Stefano Bonom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8</text:p>
          </table:table-cell>
          <table:table-cell table:style-name="ce19" office:value-type="string" calcext:value-type="string">
            <text:p>PRIN 2022 2022CERJ49 - ESPLORA (ref. Aldo Stefano Bonomo)</text:p>
          </table:table-cell>
          <table:table-cell table:style-name="ce23" office:value-type="float" office:value="73880.8" calcext:value-type="float">
            <text:p>73,880.80</text:p>
          </table:table-cell>
          <table:table-cell table:style-name="ce23" office:value-type="float" office:value="54605.87" calcext:value-type="float">
            <text:p>54,605.87</text:p>
          </table:table-cell>
          <table:table-cell table:style-name="ce23" office:value-type="float" office:value="56907.4" calcext:value-type="float">
            <text:p>56,907.4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7</text:p>
          </table:table-cell>
          <table:table-cell table:style-name="ce19" office:value-type="string" calcext:value-type="string">
            <text:p>PRIN 2022 2022EJNZ53 - BROWSEPOL (ref. Alessandro Gruppus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7</text:p>
          </table:table-cell>
          <table:table-cell table:style-name="ce19" office:value-type="string" calcext:value-type="string">
            <text:p>PRIN 2022 2022EJNZ53 - BROWSEPOL (ref. Alessandro Gruppuso)</text:p>
          </table:table-cell>
          <table:table-cell table:style-name="ce23" office:value-type="float" office:value="53506.39" calcext:value-type="float">
            <text:p>53,506.39</text:p>
          </table:table-cell>
          <table:table-cell table:style-name="ce23" office:value-type="float" office:value="38073.18" calcext:value-type="float">
            <text:p>38,073.18</text:p>
          </table:table-cell>
          <table:table-cell table:style-name="ce23" office:value-type="float" office:value="39345.64" calcext:value-type="float">
            <text:p>39,345.6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8</text:p>
          </table:table-cell>
          <table:table-cell table:style-name="ce19" office:value-type="string" calcext:value-type="string">
            <text:p>PRIN 2022 2022HY2NSX - CHRONOS (ref. Santi Cassis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0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8</text:p>
          </table:table-cell>
          <table:table-cell table:style-name="ce19" office:value-type="string" calcext:value-type="string">
            <text:p>PRIN 2022 2022HY2NSX - CHRONOS (ref. Santi Cassisi)</text:p>
          </table:table-cell>
          <table:table-cell table:style-name="ce23" office:value-type="float" office:value="66219.78" calcext:value-type="float">
            <text:p>66,219.78</text:p>
          </table:table-cell>
          <table:table-cell table:style-name="ce23" office:value-type="float" office:value="37857.4" calcext:value-type="float">
            <text:p>37,857.40</text:p>
          </table:table-cell>
          <table:table-cell table:style-name="ce23" office:value-type="float" office:value="34646.33" calcext:value-type="float">
            <text:p>34,646.3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9</text:p>
          </table:table-cell>
          <table:table-cell table:style-name="ce19" office:value-type="string" calcext:value-type="string">
            <text:p>PRIN 2022 2022J7ZFRA - Exo-CASH (ref. Giuseppina Micel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9</text:p>
          </table:table-cell>
          <table:table-cell table:style-name="ce19" office:value-type="string" calcext:value-type="string">
            <text:p>PRIN 2022 2022J7ZFRA - Exo-CASH (ref. Giuseppina Micela)</text:p>
          </table:table-cell>
          <table:table-cell table:style-name="ce23" office:value-type="float" office:value="56479.72" calcext:value-type="float">
            <text:p>56,479.72</text:p>
          </table:table-cell>
          <table:table-cell table:style-name="ce23" office:value-type="float" office:value="5231.97" calcext:value-type="float">
            <text:p>5,231.97</text:p>
          </table:table-cell>
          <table:table-cell table:style-name="ce23" office:value-type="float" office:value="7075.96" calcext:value-type="float">
            <text:p>7,075.9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1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08</text:p>
          </table:table-cell>
          <table:table-cell table:style-name="ce19" office:value-type="string" calcext:value-type="string">
            <text:p>PRIN 2022 2022JC2Y93 - Chemical Origins:linking the fossil composition of the Solar System with the chemistry of protoplanetary disks (ref. Linda Podi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1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08</text:p>
          </table:table-cell>
          <table:table-cell table:style-name="ce19" office:value-type="string" calcext:value-type="string">
            <text:p>PRIN 2022 2022JC2Y93 - Chemical Origins:linking the fossil composition of the Solar System with the chemistry of protoplanetary disks (ref. Linda Podio)</text:p>
          </table:table-cell>
          <table:table-cell table:style-name="ce23" office:value-type="float" office:value="114260.93" calcext:value-type="float">
            <text:p>114,260.93</text:p>
          </table:table-cell>
          <table:table-cell table:style-name="ce23" office:value-type="float" office:value="44696.51" calcext:value-type="float">
            <text:p>44,696.51</text:p>
          </table:table-cell>
          <table:table-cell table:style-name="ce23" office:value-type="float" office:value="45027.23" calcext:value-type="float">
            <text:p>45,027.2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7</text:p>
          </table:table-cell>
          <table:table-cell table:style-name="ce19" office:value-type="string" calcext:value-type="string">
            <text:p>PRIN 2022 2022JZJBHM - AGN-sCAN (ref. Ivan Delvecchi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7</text:p>
          </table:table-cell>
          <table:table-cell table:style-name="ce19" office:value-type="string" calcext:value-type="string">
            <text:p>PRIN 2022 2022JZJBHM - AGN-sCAN (ref. Ivan Delvecchio)</text:p>
          </table:table-cell>
          <table:table-cell table:style-name="ce23" office:value-type="float" office:value="54006.89" calcext:value-type="float">
            <text:p>54,006.89</text:p>
          </table:table-cell>
          <table:table-cell table:style-name="ce23" office:value-type="float" office:value="41483.32" calcext:value-type="float">
            <text:p>41,483.32</text:p>
          </table:table-cell>
          <table:table-cell table:style-name="ce23" office:value-type="float" office:value="39937.87" calcext:value-type="float">
            <text:p>39,937.8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0</text:p>
          </table:table-cell>
          <table:table-cell table:style-name="ce19" office:value-type="string" calcext:value-type="string">
            <text:p>PRIN 2022 2022K9N5B4 - Advanced X-ray modeling of black hole winds (ref. Fabrizio Nicast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0</text:p>
          </table:table-cell>
          <table:table-cell table:style-name="ce19" office:value-type="string" calcext:value-type="string">
            <text:p>PRIN 2022 2022K9N5B4 - Advanced X-ray modeling of black hole winds (ref. Fabrizio Nicastro)</text:p>
          </table:table-cell>
          <table:table-cell table:style-name="ce23" office:value-type="float" office:value="103391.41" calcext:value-type="float">
            <text:p>103,391.41</text:p>
          </table:table-cell>
          <table:table-cell table:style-name="ce23" office:value-type="float" office:value="29836.65" calcext:value-type="float">
            <text:p>29,836.65</text:p>
          </table:table-cell>
          <table:table-cell table:style-name="ce23" office:value-type="float" office:value="19320.26" calcext:value-type="float">
            <text:p>19,320.2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1</text:p>
          </table:table-cell>
          <table:table-cell table:style-name="ce19" office:value-type="string" calcext:value-type="string">
            <text:p>PRIN 2022 2022KCS97B - EMC2 (ref. Emiliano Munar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1</text:p>
          </table:table-cell>
          <table:table-cell table:style-name="ce19" office:value-type="string" calcext:value-type="string">
            <text:p>PRIN 2022 2022KCS97B - EMC2 (ref. Emiliano Munari)</text:p>
          </table:table-cell>
          <table:table-cell table:style-name="ce23" office:value-type="float" office:value="90477.08" calcext:value-type="float">
            <text:p>90,477.08</text:p>
          </table:table-cell>
          <table:table-cell table:style-name="ce23" office:value-type="float" office:value="59519.52" calcext:value-type="float">
            <text:p>59,519.52</text:p>
          </table:table-cell>
          <table:table-cell table:style-name="ce23" office:value-type="float" office:value="60750.2" calcext:value-type="float">
            <text:p>60,750.2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2</text:p>
          </table:table-cell>
          <table:table-cell table:style-name="ce19" office:value-type="string" calcext:value-type="string">
            <text:p>PRIN 2022 2022KX2Z3B - EMERGE (ref. Riccardo Ciolf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2</text:p>
          </table:table-cell>
          <table:table-cell table:style-name="ce19" office:value-type="string" calcext:value-type="string">
            <text:p>PRIN 2022 2022KX2Z3B - EMERGE (ref. Riccardo Ciolfi)</text:p>
          </table:table-cell>
          <table:table-cell table:style-name="ce23" office:value-type="float" office:value="78582.57" calcext:value-type="float">
            <text:p>78,582.57</text:p>
          </table:table-cell>
          <table:table-cell table:number-columns-repeated="2" table:style-name="ce23" office:value-type="float" office:value="40799.3" calcext:value-type="float">
            <text:p>40,799.3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7</text:p>
          </table:table-cell>
          <table:table-cell table:style-name="ce19" office:value-type="string" calcext:value-type="string">
            <text:p>PRIN 2022 2022LLP8TK - LEGO (ref. Michele Bellazzi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7</text:p>
          </table:table-cell>
          <table:table-cell table:style-name="ce19" office:value-type="string" calcext:value-type="string">
            <text:p>PRIN 2022 2022LLP8TK - LEGO (ref. Michele Bellazzini)</text:p>
          </table:table-cell>
          <table:table-cell table:style-name="ce23" office:value-type="float" office:value="9381.04" calcext:value-type="float">
            <text:p>9,381.04</text:p>
          </table:table-cell>
          <table:table-cell table:number-columns-repeated="2" table:style-name="ce23" office:value-type="float" office:value="7059.77" calcext:value-type="float">
            <text:p>7,059.7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4</text:p>
          </table:table-cell>
          <table:table-cell table:style-name="ce19" office:value-type="string" calcext:value-type="string">
            <text:p>PRIN 2022 2022LWPEXW - An X-ray view of compact objects in polarized light (ref. Sergio Fabi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4</text:p>
          </table:table-cell>
          <table:table-cell table:style-name="ce19" office:value-type="string" calcext:value-type="string">
            <text:p>PRIN 2022 2022LWPEXW - An X-ray view of compact objects in polarized light (ref. Sergio Fabiani)</text:p>
          </table:table-cell>
          <table:table-cell table:style-name="ce23" office:value-type="float" office:value="73296.44" calcext:value-type="float">
            <text:p>73,296.44</text:p>
          </table:table-cell>
          <table:table-cell table:style-name="ce23" office:value-type="float" office:value="39060.4" calcext:value-type="float">
            <text:p>39,060.40</text:p>
          </table:table-cell>
          <table:table-cell table:style-name="ce23" office:value-type="float" office:value="37460.4" calcext:value-type="float">
            <text:p>37,460.4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6</text:p>
          </table:table-cell>
          <table:table-cell table:style-name="ce19" office:value-type="string" calcext:value-type="string">
            <text:p>PRIN 2022 2022M5TKR2 - Modelling Interplanetary Coronal Mass Ejections (ref. Giuseppe Consoli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1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6</text:p>
          </table:table-cell>
          <table:table-cell table:style-name="ce19" office:value-type="string" calcext:value-type="string">
            <text:p>PRIN 2022 2022M5TKR2 - Modelling Interplanetary Coronal Mass Ejections (ref. Giuseppe Consolini)</text:p>
          </table:table-cell>
          <table:table-cell table:style-name="ce23" office:value-type="float" office:value="82995.84" calcext:value-type="float">
            <text:p>82,995.84</text:p>
          </table:table-cell>
          <table:table-cell table:number-columns-repeated="2" table:style-name="ce23" office:value-type="float" office:value="33134.35" calcext:value-type="float">
            <text:p>33,134.3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03</text:p>
          </table:table-cell>
          <table:table-cell table:style-name="ce19" office:value-type="string" calcext:value-type="string">
            <text:p>PRIN 2022 2022MMEB9W - Understanding the formation of globular clusters with their multiple stellar generations (ref. Anna Marino)</text:p>
          </table:table-cell>
          <table:table-cell table:number-columns-repeated="3" table:style-name="ce23" office:value-type="float" office:value="3243.18" calcext:value-type="float">
            <text:p>3,243.1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03</text:p>
          </table:table-cell>
          <table:table-cell table:style-name="ce19" office:value-type="string" calcext:value-type="string">
            <text:p>PRIN 2022 2022MMEB9W - Understanding the formation of globular clusters with their multiple stellar generations (ref. Anna Marino)</text:p>
          </table:table-cell>
          <table:table-cell table:style-name="ce23" office:value-type="float" office:value="105017.22" calcext:value-type="float">
            <text:p>105,017.22</text:p>
          </table:table-cell>
          <table:table-cell table:style-name="ce23" office:value-type="float" office:value="61621.56" calcext:value-type="float">
            <text:p>61,621.56</text:p>
          </table:table-cell>
          <table:table-cell table:style-name="ce23" office:value-type="float" office:value="63445.08" calcext:value-type="float">
            <text:p>63,445.0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4</text:p>
          </table:table-cell>
          <table:table-cell table:style-name="ce19" office:value-type="string" calcext:value-type="string">
            <text:p>PRIN 2022 2022NY2ZRS - Optimizing the extraction of cosmological information from Large Scale Structure analysis (ref. Benjamin Rudolph Granett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4</text:p>
          </table:table-cell>
          <table:table-cell table:style-name="ce19" office:value-type="string" calcext:value-type="string">
            <text:p>PRIN 2022 2022NY2ZRS - Optimizing the extraction of cosmological information from Large Scale Structure analysis (ref. Benjamin Rudolph Granett)</text:p>
          </table:table-cell>
          <table:table-cell table:style-name="ce23" office:value-type="float" office:value="85225.88" calcext:value-type="float">
            <text:p>85,225.88</text:p>
          </table:table-cell>
          <table:table-cell table:style-name="ce23" office:value-type="float" office:value="46044.64" calcext:value-type="float">
            <text:p>46,044.64</text:p>
          </table:table-cell>
          <table:table-cell table:style-name="ce23" office:value-type="float" office:value="45060.27" calcext:value-type="float">
            <text:p>45,060.2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3</text:p>
          </table:table-cell>
          <table:table-cell table:style-name="ce19" office:value-type="string" calcext:value-type="string">
            <text:p>PRIN 2022 2022PM4JLH - Know your little neighbours: characterizing low-mass stars and planets in the Solar neighbourhood (ref. Jesus Maldonado Prad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3</text:p>
          </table:table-cell>
          <table:table-cell table:style-name="ce19" office:value-type="string" calcext:value-type="string">
            <text:p>PRIN 2022 2022PM4JLH - Know your little neighbours: characterizing low-mass stars and planets in the Solar neighbourhood (ref. Jesus Maldonado Prado)</text:p>
          </table:table-cell>
          <table:table-cell table:style-name="ce23" office:value-type="float" office:value="98415.87" calcext:value-type="float">
            <text:p>98,415.87</text:p>
          </table:table-cell>
          <table:table-cell table:number-columns-repeated="2" table:style-name="ce23" office:value-type="float" office:value="39949.45" calcext:value-type="float">
            <text:p>39,949.4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6</text:p>
          </table:table-cell>
          <table:table-cell table:style-name="ce19" office:value-type="string" calcext:value-type="string">
            <text:p>PRIN 2022 2022RJLWHN - URKA (ref. Sergio Cristall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6</text:p>
          </table:table-cell>
          <table:table-cell table:style-name="ce19" office:value-type="string" calcext:value-type="string">
            <text:p>PRIN 2022 2022RJLWHN - URKA (ref. Sergio Cristallo)</text:p>
          </table:table-cell>
          <table:table-cell table:style-name="ce23" office:value-type="float" office:value="72956.33" calcext:value-type="float">
            <text:p>72,956.33</text:p>
          </table:table-cell>
          <table:table-cell table:style-name="ce23" office:value-type="float" office:value="43781.43" calcext:value-type="float">
            <text:p>43,781.43</text:p>
          </table:table-cell>
          <table:table-cell table:style-name="ce23" office:value-type="float" office:value="38726.66" calcext:value-type="float">
            <text:p>38,726.6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7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23</text:p>
          </table:table-cell>
          <table:table-cell table:style-name="ce19" office:value-type="string" calcext:value-type="string">
            <text:p>PRIN 2022 2022S5A2N7 - Cosmic Dust II (ref. John Robert Brucat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23</text:p>
          </table:table-cell>
          <table:table-cell table:style-name="ce19" office:value-type="string" calcext:value-type="string">
            <text:p>PRIN 2022 2022S5A2N7 - Cosmic Dust II (ref. John Robert Brucato)</text:p>
          </table:table-cell>
          <table:table-cell table:style-name="ce23" office:value-type="float" office:value="19874.19" calcext:value-type="float">
            <text:p>19,874.19</text:p>
          </table:table-cell>
          <table:table-cell table:number-columns-repeated="2" table:style-name="ce23" office:value-type="float" office:value="537.72" calcext:value-type="float">
            <text:p>537.7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2</text:p>
          </table:table-cell>
          <table:table-cell table:style-name="ce19" office:value-type="string" calcext:value-type="string">
            <text:p>PRIN 2022 2022TJW4EJ - Unveiling the footprints of the cosmic ray journey through the Galaxy and beyond (ref. Elena Amat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2</text:p>
          </table:table-cell>
          <table:table-cell table:style-name="ce19" office:value-type="string" calcext:value-type="string">
            <text:p>PRIN 2022 2022TJW4EJ - Unveiling the footprints of the cosmic ray journey through the Galaxy and beyond (ref. Elena Amato)</text:p>
          </table:table-cell>
          <table:table-cell table:style-name="ce23" office:value-type="float" office:value="88913.12" calcext:value-type="float">
            <text:p>88,913.12</text:p>
          </table:table-cell>
          <table:table-cell table:number-columns-repeated="2" table:style-name="ce23" office:value-type="float" office:value="44554.65" calcext:value-type="float">
            <text:p>44,554.6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8</text:p>
          </table:table-cell>
          <table:table-cell table:style-name="ce19" office:value-type="string" calcext:value-type="string">
            <text:p>PRIN 2022 2022TKPB2P - BIG-z (ref. Fabrizio Fior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2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8</text:p>
          </table:table-cell>
          <table:table-cell table:style-name="ce19" office:value-type="string" calcext:value-type="string">
            <text:p>PRIN 2022 2022TKPB2P - BIG-z (ref. Fabrizio Fiore)</text:p>
          </table:table-cell>
          <table:table-cell table:style-name="ce23" office:value-type="float" office:value="114633.52" calcext:value-type="float">
            <text:p>114,633.52</text:p>
          </table:table-cell>
          <table:table-cell table:style-name="ce23" office:value-type="float" office:value="65066.2" calcext:value-type="float">
            <text:p>65,066.20</text:p>
          </table:table-cell>
          <table:table-cell table:style-name="ce23" office:value-type="float" office:value="63202.69" calcext:value-type="float">
            <text:p>63,202.6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11</text:p>
          </table:table-cell>
          <table:table-cell table:style-name="ce19" office:value-type="string" calcext:value-type="string">
            <text:p>PRIN 2022 2022W2BPCK - ARES (ref. Roberto Orose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11</text:p>
          </table:table-cell>
          <table:table-cell table:style-name="ce19" office:value-type="string" calcext:value-type="string">
            <text:p>PRIN 2022 2022W2BPCK - ARES (ref. Roberto Orosei)</text:p>
          </table:table-cell>
          <table:table-cell table:style-name="ce23" office:value-type="float" office:value="39176.04" calcext:value-type="float">
            <text:p>39,176.04</text:p>
          </table:table-cell>
          <table:table-cell table:style-name="ce23" office:value-type="float" office:value="33365.09" calcext:value-type="float">
            <text:p>33,365.09</text:p>
          </table:table-cell>
          <table:table-cell table:style-name="ce23" office:value-type="float" office:value="33213.59" calcext:value-type="float">
            <text:p>33,213.5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1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5</text:p>
          </table:table-cell>
          <table:table-cell table:style-name="ce19" office:value-type="string" calcext:value-type="string">
            <text:p>PRIN 2022 2022WKPF2W - Experimental and computational analog studies to support identification of organics on Mars by the NASA Mars 2020 Perseverance rover (ref. Teresa Forna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1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5</text:p>
          </table:table-cell>
          <table:table-cell table:style-name="ce19" office:value-type="string" calcext:value-type="string">
            <text:p>PRIN 2022 2022WKPF2W - Experimental and computational analog studies to support identification of organics on Mars by the NASA Mars 2020 Perseverance rover (ref. Teresa Fornaro)</text:p>
          </table:table-cell>
          <table:table-cell table:style-name="ce23" office:value-type="float" office:value="5964.75" calcext:value-type="float">
            <text:p>5,964.75</text:p>
          </table:table-cell>
          <table:table-cell table:number-columns-repeated="2" table:style-name="ce23" office:value-type="float" office:value="2286.03" calcext:value-type="float">
            <text:p>2,286.0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01</text:p>
          </table:table-cell>
          <table:table-cell table:style-name="ce19" office:value-type="string" calcext:value-type="string">
            <text:p>PRIN 2022 2022X4TM3H - COSMIC-POT (ref. Laura Magri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01</text:p>
          </table:table-cell>
          <table:table-cell table:style-name="ce19" office:value-type="string" calcext:value-type="string">
            <text:p>PRIN 2022 2022X4TM3H - COSMIC-POT (ref. Laura Magrini)</text:p>
          </table:table-cell>
          <table:table-cell table:style-name="ce23" office:value-type="float" office:value="116192.48" calcext:value-type="float">
            <text:p>116,192.48</text:p>
          </table:table-cell>
          <table:table-cell table:style-name="ce23" office:value-type="float" office:value="73339.47" calcext:value-type="float">
            <text:p>73,339.47</text:p>
          </table:table-cell>
          <table:table-cell table:style-name="ce23" office:value-type="float" office:value="77550.31" calcext:value-type="float">
            <text:p>77,550.3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0</text:p>
          </table:table-cell>
          <table:table-cell table:style-name="ce19" office:value-type="string" calcext:value-type="string">
            <text:p>PRIN 2022 2022Y2T94C - SEAWIND (ref. Ciro Pint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0</text:p>
          </table:table-cell>
          <table:table-cell table:style-name="ce19" office:value-type="string" calcext:value-type="string">
            <text:p>PRIN 2022 2022Y2T94C - SEAWIND (ref. Ciro Pinto)</text:p>
          </table:table-cell>
          <table:table-cell table:style-name="ce23" office:value-type="float" office:value="76011.84" calcext:value-type="float">
            <text:p>76,011.84</text:p>
          </table:table-cell>
          <table:table-cell table:number-columns-repeated="2" table:style-name="ce23" office:value-type="float" office:value="28536.97" calcext:value-type="float">
            <text:p>28,536.9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47</text:p>
          </table:table-cell>
          <table:table-cell table:style-name="ce19" office:value-type="string" calcext:value-type="string">
            <text:p>PRIN 2022 2022YAPMJH - Dissecting super-massive black holes in space and time with the Event Horizon Telescope and ALMA (ref. Elisabetta Teodorina Liuzz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47</text:p>
          </table:table-cell>
          <table:table-cell table:style-name="ce19" office:value-type="string" calcext:value-type="string">
            <text:p>PRIN 2022 2022YAPMJH - Dissecting super-massive black holes in space and time with the Event Horizon Telescope and ALMA (ref. Elisabetta Teodorina Liuzzo)</text:p>
          </table:table-cell>
          <table:table-cell table:style-name="ce23" office:value-type="float" office:value="81968.72" calcext:value-type="float">
            <text:p>81,968.72</text:p>
          </table:table-cell>
          <table:table-cell table:style-name="ce23" office:value-type="float" office:value="33845.72" calcext:value-type="float">
            <text:p>33,845.72</text:p>
          </table:table-cell>
          <table:table-cell table:style-name="ce23" office:value-type="float" office:value="33854.67" calcext:value-type="float">
            <text:p>33,854.6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02</text:p>
          </table:table-cell>
          <table:table-cell table:style-name="ce19" office:value-type="string" calcext:value-type="string">
            <text:p>PRIN 2022 2022YP5ACE - POPS (ref. Valentina D'Oraz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02</text:p>
          </table:table-cell>
          <table:table-cell table:style-name="ce19" office:value-type="string" calcext:value-type="string">
            <text:p>PRIN 2022 2022YP5ACE - POPS (ref. Valentina D'Orazi)</text:p>
          </table:table-cell>
          <table:table-cell table:style-name="ce23" office:value-type="float" office:value="62800.09" calcext:value-type="float">
            <text:p>62,800.09</text:p>
          </table:table-cell>
          <table:table-cell table:style-name="ce23" office:value-type="float" office:value="42934.66" calcext:value-type="float">
            <text:p>42,934.66</text:p>
          </table:table-cell>
          <table:table-cell table:style-name="ce23" office:value-type="float" office:value="32313.59" calcext:value-type="float">
            <text:p>32,313.5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30</text:p>
          </table:table-cell>
          <table:table-cell table:style-name="ce19" office:value-type="string" calcext:value-type="string">
            <text:p>PRIN 2022 2022ZSL4BL - INSIGHT (ref. Benedetta Vulc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30</text:p>
          </table:table-cell>
          <table:table-cell table:style-name="ce19" office:value-type="string" calcext:value-type="string">
            <text:p>PRIN 2022 2022ZSL4BL - INSIGHT (ref. Benedetta Vulcani)</text:p>
          </table:table-cell>
          <table:table-cell table:style-name="ce23" office:value-type="float" office:value="80042.01" calcext:value-type="float">
            <text:p>80,042.01</text:p>
          </table:table-cell>
          <table:table-cell table:style-name="ce23" office:value-type="float" office:value="51484.61" calcext:value-type="float">
            <text:p>51,484.61</text:p>
          </table:table-cell>
          <table:table-cell table:style-name="ce23" office:value-type="float" office:value="51570.75" calcext:value-type="float">
            <text:p>51,570.7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50</text:p>
          </table:table-cell>
          <table:table-cell table:style-name="ce19" office:value-type="string" calcext:value-type="string">
            <text:p>PRIN 2022 20222JBEKN - Large Scale Lab (ref. Marco Fuman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3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50</text:p>
          </table:table-cell>
          <table:table-cell table:style-name="ce19" office:value-type="string" calcext:value-type="string">
            <text:p>PRIN 2022 20222JBEKN - Large Scale Lab (ref. Marco Fumana)</text:p>
          </table:table-cell>
          <table:table-cell table:style-name="ce23" office:value-type="float" office:value="29622.31" calcext:value-type="float">
            <text:p>29,622.31</text:p>
          </table:table-cell>
          <table:table-cell table:number-columns-repeated="2" table:style-name="ce23" office:value-type="float" office:value="29020.32" calcext:value-type="float">
            <text:p>29,020.3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57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1.51</text:p>
          </table:table-cell>
          <table:table-cell table:style-name="ce19" office:value-type="string" calcext:value-type="string">
            <text:p>PRIN 2022 2022WWRZZP - Neutron spectroscopy with GAGG scintillating crystals (ref. Andrea Molinari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15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1.51</text:p>
          </table:table-cell>
          <table:table-cell table:style-name="ce19" office:value-type="string" calcext:value-type="string">
            <text:p>PRIN 2022 2022WWRZZP - Neutron spectroscopy with GAGG scintillating crystals (ref. Andrea Molinario)</text:p>
          </table:table-cell>
          <table:table-cell table:style-name="ce23" office:value-type="float" office:value="19410.64" calcext:value-type="float">
            <text:p>19,410.64</text:p>
          </table:table-cell>
          <table:table-cell table:style-name="ce23" office:value-type="float" office:value="5073.23" calcext:value-type="float">
            <text:p>5,073.23</text:p>
          </table:table-cell>
          <table:table-cell table:style-name="ce23" office:value-type="float" office:value="3351.64" calcext:value-type="float">
            <text:p>3,351.6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728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2.04</text:p>
          </table:table-cell>
          <table:table-cell table:style-name="ce19" office:value-type="string" calcext:value-type="string">
            <text:p>PRIN 2022 PNRR P2022SE49Y - High-Resolution Digital 3D CZT (ref. Stefano Del sord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728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2.04</text:p>
          </table:table-cell>
          <table:table-cell table:style-name="ce19" office:value-type="string" calcext:value-type="string">
            <text:p>PRIN 2022 PNRR P2022SE49Y - High-Resolution Digital 3D CZT (ref. Stefano Del sordo)</text:p>
          </table:table-cell>
          <table:table-cell table:style-name="ce23" office:value-type="float" office:value="66757.06" calcext:value-type="float">
            <text:p>66,757.06</text:p>
          </table:table-cell>
          <table:table-cell table:number-columns-repeated="2" table:style-name="ce23" office:value-type="float" office:value="50268.61" calcext:value-type="float">
            <text:p>50,268.6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782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2.05</text:p>
          </table:table-cell>
          <table:table-cell table:style-name="ce19" office:value-type="string" calcext:value-type="string">
            <text:p>PRIN 2022 PNRR P20224C3NJ - BRAVE NEW WORLDS (ref. Riccardo giovanni Urs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782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2.05</text:p>
          </table:table-cell>
          <table:table-cell table:style-name="ce19" office:value-type="string" calcext:value-type="string">
            <text:p>PRIN 2022 PNRR P20224C3NJ - BRAVE NEW WORLDS (ref. Riccardo giovanni Urso)</text:p>
          </table:table-cell>
          <table:table-cell table:style-name="ce23" office:value-type="float" office:value="30192.2" calcext:value-type="float">
            <text:p>30,192.20</text:p>
          </table:table-cell>
          <table:table-cell table:style-name="ce23" office:value-type="float" office:value="13934.13" calcext:value-type="float">
            <text:p>13,934.13</text:p>
          </table:table-cell>
          <table:table-cell table:style-name="ce23" office:value-type="float" office:value="14995.53" calcext:value-type="float">
            <text:p>14,995.5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0940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2.06</text:p>
          </table:table-cell>
          <table:table-cell table:style-name="ce19" office:value-type="string" calcext:value-type="string">
            <text:p>PRIN 2022 PNRR P2022TA5M8 - SOUTH RISK (ref. Mauro Gargan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20" office:value-type="string" calcext:value-type="string">
            <text:p>C53D23009400001</text:p>
          </table:table-cell>
          <table:table-cell table:style-name="ce20" office:value-type="string" calcext:value-type="string">
            <text:p>U</text:p>
          </table:table-cell>
          <table:table-cell table:style-name="ce20" office:value-type="string" calcext:value-type="string">
            <text:p>2.06.02.06</text:p>
          </table:table-cell>
          <table:table-cell table:style-name="ce20" office:value-type="string" calcext:value-type="string">
            <text:p>PRIN 2022 PNRR P2022TA5M8 - SOUTH RISK (ref. Mauro Gargano)</text:p>
          </table:table-cell>
          <table:table-cell table:style-name="ce23" office:value-type="float" office:value="27150.63" calcext:value-type="float">
            <text:p>27,150.63</text:p>
          </table:table-cell>
          <table:table-cell table:style-name="ce23" office:value-type="float" office:value="25732.13" calcext:value-type="float">
            <text:p>25,732.13</text:p>
          </table:table-cell>
          <table:table-cell table:style-name="ce23" office:value-type="float" office:value="7384.13" calcext:value-type="float">
            <text:p>7,384.1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1000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2.01</text:p>
          </table:table-cell>
          <table:table-cell table:style-name="ce19" office:value-type="string" calcext:value-type="string">
            <text:p>PRIN 2022 PNRR P202259YAF - Space-based cosmology with Euclid (ref. Giuliano Taffo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1000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2.01</text:p>
          </table:table-cell>
          <table:table-cell table:style-name="ce19" office:value-type="string" calcext:value-type="string">
            <text:p>PRIN 2022 PNRR P202259YAF - Space-based cosmology with Euclid (ref. Giuliano Taffoni)</text:p>
          </table:table-cell>
          <table:table-cell table:style-name="ce23" office:value-type="float" office:value="115554.22" calcext:value-type="float">
            <text:p>115,554.22</text:p>
          </table:table-cell>
          <table:table-cell table:style-name="ce23" office:value-type="float" office:value="48567.2" calcext:value-type="float">
            <text:p>48,567.20</text:p>
          </table:table-cell>
          <table:table-cell table:style-name="ce23" office:value-type="float" office:value="49231.37" calcext:value-type="float">
            <text:p>49,231.3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1001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2.02</text:p>
          </table:table-cell>
          <table:table-cell table:style-name="ce19" office:value-type="string" calcext:value-type="string">
            <text:p>PRIN 2022 PNRR P2022XF72W - CALYPSO (ref. Roberto Orose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1001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2.02</text:p>
          </table:table-cell>
          <table:table-cell table:style-name="ce19" office:value-type="string" calcext:value-type="string">
            <text:p>PRIN 2022 PNRR P2022XF72W - CALYPSO (ref. Roberto Orosei)</text:p>
          </table:table-cell>
          <table:table-cell table:style-name="ce23" office:value-type="float" office:value="167489.57" calcext:value-type="float">
            <text:p>167,489.57</text:p>
          </table:table-cell>
          <table:table-cell table:style-name="ce23" office:value-type="float" office:value="58602.55" calcext:value-type="float">
            <text:p>58,602.55</text:p>
          </table:table-cell>
          <table:table-cell table:style-name="ce23" office:value-type="float" office:value="60149.81" calcext:value-type="float">
            <text:p>60,149.8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1002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6.02.03</text:p>
          </table:table-cell>
          <table:table-cell table:style-name="ce19" office:value-type="string" calcext:value-type="string">
            <text:p>PRIN 2022 PNRR P2022ZLW4T - Next-generation computing and data technologies to probe the cosmic metal content (ref. Paramita Bara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3D2301002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6.02.03</text:p>
          </table:table-cell>
          <table:table-cell table:style-name="ce19" office:value-type="string" calcext:value-type="string">
            <text:p>PRIN 2022 PNRR P2022ZLW4T - Next-generation computing and data technologies to probe the cosmic metal content (ref. Paramita Barai)</text:p>
          </table:table-cell>
          <table:table-cell table:style-name="ce23" office:value-type="float" office:value="126866.13" calcext:value-type="float">
            <text:p>126,866.13</text:p>
          </table:table-cell>
          <table:table-cell table:style-name="ce23" office:value-type="float" office:value="83324.78" calcext:value-type="float">
            <text:p>83,324.78</text:p>
          </table:table-cell>
          <table:table-cell table:style-name="ce23" office:value-type="float" office:value="83895.87" calcext:value-type="float">
            <text:p>83,895.8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4I1900039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6.01</text:p>
          </table:table-cell>
          <table:table-cell table:style-name="ce19" office:value-type="string" calcext:value-type="string">
            <text:p>Lo studio della vita nel Sistema Solare: il contributo italiano alle missioni di Sample Return (ref. Francesca Altier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4I1900039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6.01</text:p>
          </table:table-cell>
          <table:table-cell table:style-name="ce19" office:value-type="string" calcext:value-type="string">
            <text:p>Lo studio della vita nel Sistema Solare: il contributo italiano alle missioni di Sample Return (ref. Francesca Altieri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5692.27" calcext:value-type="float">
            <text:p>5,692.2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4I1900105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32.14</text:p>
          </table:table-cell>
          <table:table-cell table:style-name="ce19" office:value-type="string" calcext:value-type="string">
            <text:p>Astrofisica del Plasma per CTA (ref. Marco Tav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4I1900105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32.14</text:p>
          </table:table-cell>
          <table:table-cell table:style-name="ce19" office:value-type="string" calcext:value-type="string">
            <text:p>Astrofisica del Plasma per CTA (ref. Marco Tavani)</text:p>
          </table:table-cell>
          <table:table-cell table:style-name="ce23" office:value-type="float" office:value="2442.73" calcext:value-type="float">
            <text:p>2,442.73</text:p>
          </table:table-cell>
          <table:table-cell table:style-name="ce23" office:value-type="float" office:value="1041.02" calcext:value-type="float">
            <text:p>1,041.02</text:p>
          </table:table-cell>
          <table:table-cell table:style-name="ce23" office:value-type="float" office:value="2303.97" calcext:value-type="float">
            <text:p>2,303.9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4I190026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18.76</text:p>
          </table:table-cell>
          <table:table-cell table:style-name="ce19" office:value-type="string" calcext:value-type="string">
            <text:p>Development of the cryogenic reference load for the Tenerife Microwave Spectrometer (ref. F. Cuttaia) - Agreement IAC-INAF OASBO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4I190026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18.76</text:p>
          </table:table-cell>
          <table:table-cell table:style-name="ce19" office:value-type="string" calcext:value-type="string">
            <text:p>Development of the cryogenic reference load for the Tenerife Microwave Spectrometer (ref. F. Cuttaia) - Agreement IAC-INAF OASBO</text:p>
          </table:table-cell>
          <table:table-cell table:style-name="ce23" office:value-type="float" office:value="2236.92" calcext:value-type="float">
            <text:p>2,236.92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5F200002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5.23</text:p>
          </table:table-cell>
          <table:table-cell table:style-name="ce19" office:value-type="string" calcext:value-type="string">
            <text:p>Astrophysics in STEM: learning through tinkering, coding and gamification (ref. Sara Ricciard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5F200002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5.23</text:p>
          </table:table-cell>
          <table:table-cell table:style-name="ce19" office:value-type="string" calcext:value-type="string">
            <text:p>Astrophysics in STEM: learning through tinkering, coding and gamification (ref. Sara Ricciardi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3373.26" calcext:value-type="float">
            <text:p>3,373.2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5F210021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2.04</text:p>
          </table:table-cell>
          <table:table-cell table:style-name="ce19" office:value-type="string" calcext:value-type="string">
            <text:p>HERA CUBESAT 2 PROGRAMME (Ref. E. Palomba) - Procurement Contract Tyvak International srl / INAF n. 4000131925/20/NL/GLC-S-INF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49000" calcext:value-type="float">
            <text:p>49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5F210021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2.04</text:p>
          </table:table-cell>
          <table:table-cell table:style-name="ce19" office:value-type="string" calcext:value-type="string">
            <text:p>HERA CUBESAT 2 PROGRAMME (Ref. E. Palomba) - Procurement Contract Tyvak International srl / INAF n. 4000131925/20/NL/GLC-S-INF</text:p>
          </table:table-cell>
          <table:table-cell table:style-name="ce23" office:value-type="float" office:value="236353.64" calcext:value-type="float">
            <text:p>236,353.64</text:p>
          </table:table-cell>
          <table:table-cell table:number-columns-repeated="2" table:style-name="ce23" office:value-type="float" office:value="449.59" calcext:value-type="float">
            <text:p>449.5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5F210027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4.03</text:p>
          </table:table-cell>
          <table:table-cell table:style-name="ce19" office:value-type="string" calcext:value-type="string">
            <text:p>Development of Contamination and Outgassing Sensor for Aerospace Industry (ref. Ernesto Palomb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5F210027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4.03</text:p>
          </table:table-cell>
          <table:table-cell table:style-name="ce19" office:value-type="string" calcext:value-type="string">
            <text:p>Development of Contamination and Outgassing Sensor for Aerospace Industry (ref. Ernesto Palomba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37527.2" calcext:value-type="float">
            <text:p>37,527.2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9C210002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5.01</text:p>
          </table:table-cell>
          <table:table-cell table:style-name="ce19" office:value-type="string" calcext:value-type="string">
            <text:p>Sub-parsec resolution simulations of globular clusters in a cosmological model (ref. Francesco Calura) 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9C210002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5.01</text:p>
          </table:table-cell>
          <table:table-cell table:style-name="ce19" office:value-type="string" calcext:value-type="string">
            <text:p>Sub-parsec resolution simulations of globular clusters in a cosmological model (ref. Francesco Calura) </text:p>
          </table:table-cell>
          <table:table-cell table:style-name="ce23" office:value-type="float" office:value="338.98" calcext:value-type="float">
            <text:p>338.98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9C210003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5.06</text:p>
          </table:table-cell>
          <table:table-cell table:style-name="ce19" office:value-type="string" calcext:value-type="string">
            <text:p>3200 Phaethon Asteroid Composition by Multiple Analysis- PACMAN (ref. Ernesto Palomb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9C210003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5.06</text:p>
          </table:table-cell>
          <table:table-cell table:style-name="ce19" office:value-type="string" calcext:value-type="string">
            <text:p>3200 Phaethon Asteroid Composition by Multiple Analysis- PACMAN (ref. Ernesto Palomba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580.72" calcext:value-type="float">
            <text:p>580.7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9C210003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5.07</text:p>
          </table:table-cell>
          <table:table-cell table:style-name="ce19" office:value-type="string" calcext:value-type="string">
            <text:p>Piercing through the clouds: a multiwavelength study of obscured accretion in nearby supermassive black holes (ref. Stefano Marches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9C210003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5.07</text:p>
          </table:table-cell>
          <table:table-cell table:style-name="ce19" office:value-type="string" calcext:value-type="string">
            <text:p>Piercing through the clouds: a multiwavelength study of obscured accretion in nearby supermassive black holes (ref. Stefano Marchesi)</text:p>
          </table:table-cell>
          <table:table-cell table:number-columns-repeated="3" table:style-name="ce23" office:value-type="float" office:value="16073.7" calcext:value-type="float">
            <text:p>16,073.7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9C210004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5.17</text:p>
          </table:table-cell>
          <table:table-cell table:style-name="ce19" office:value-type="string" calcext:value-type="string">
            <text:p>MELODY: Moon multisEnsor and LabOratory Data analYsis (ref. Federico Tos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59C210004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5.17</text:p>
          </table:table-cell>
          <table:table-cell table:style-name="ce19" office:value-type="string" calcext:value-type="string">
            <text:p>MELODY: Moon multisEnsor and LabOratory Data analYsis (ref. Federico Tos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3C250002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3.10</text:p>
          </table:table-cell>
          <table:table-cell table:style-name="ce19" office:value-type="string" calcext:value-type="string">
            <text:p>PNRR M4C2I1.2 2025 Posizione 7</text:p>
          </table:table-cell>
          <table:table-cell table:number-columns-repeated="2" table:style-name="ce23" office:value-type="float" office:value="109000" calcext:value-type="float">
            <text:p>109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3C250002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3.10</text:p>
          </table:table-cell>
          <table:table-cell table:style-name="ce19" office:value-type="string" calcext:value-type="string">
            <text:p>PNRR M4C2I1.2 2025 Posizione 7</text:p>
          </table:table-cell>
          <table:table-cell table:style-name="ce23" office:value-type="float" office:value="109000" calcext:value-type="float">
            <text:p>109,000.00</text:p>
          </table:table-cell>
          <table:table-cell table:number-columns-repeated="2" table:style-name="ce23" office:value-type="float" office:value="32094.32" calcext:value-type="float">
            <text:p>32,094.3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3C250003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1.11</text:p>
          </table:table-cell>
          <table:table-cell table:style-name="ce19" office:value-type="string" calcext:value-type="string">
            <text:p>Exoplanetary RECognition (ExoREC): Exoplanetary signals RECognition for the PLATO mission by means of machine learning (ref. Gaetano Scandariat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3C250003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1.11</text:p>
          </table:table-cell>
          <table:table-cell table:style-name="ce19" office:value-type="string" calcext:value-type="string">
            <text:p>Exoplanetary RECognition (ExoREC): Exoplanetary signals RECognition for the PLATO mission by means of machine learning (ref. Gaetano Scandariato)</text:p>
          </table:table-cell>
          <table:table-cell table:style-name="ce23" office:value-type="float" office:value="188000" calcext:value-type="float">
            <text:p>188,000.00</text:p>
          </table:table-cell>
          <table:table-cell table:number-columns-repeated="2" table:style-name="ce23" office:value-type="float" office:value="5657.96" calcext:value-type="float">
            <text:p>5,657.9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3C250003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4.04.05</text:p>
          </table:table-cell>
          <table:table-cell table:style-name="ce19" office:value-type="string" calcext:value-type="string">
            <text:p>Database of laboratory spectra of ices for the analysis of JWST data (ref. Maria elisabetta Palumb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3C250003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4.04.05</text:p>
          </table:table-cell>
          <table:table-cell table:style-name="ce19" office:value-type="string" calcext:value-type="string">
            <text:p>Database of laboratory spectra of ices for the analysis of JWST data (ref. Maria elisabetta Palumbo)</text:p>
          </table:table-cell>
          <table:table-cell table:style-name="ce23" office:value-type="float" office:value="48000" calcext:value-type="float">
            <text:p>48,000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7G230005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7.08</text:p>
          </table:table-cell>
          <table:table-cell table:style-name="ce19" office:value-type="string" calcext:value-type="string">
            <text:p>Grant 2023 - Gravitational Lensing Lab (ref. Amata Mercuri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7G250000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3.11</text:p>
          </table:table-cell>
          <table:table-cell table:style-name="ce19" office:value-type="string" calcext:value-type="string">
            <text:p>PNRR M4C2I1.2 2025 Posizione 10</text:p>
          </table:table-cell>
          <table:table-cell table:number-columns-repeated="2" table:style-name="ce23" office:value-type="float" office:value="109000" calcext:value-type="float">
            <text:p>109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7G250000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3.11</text:p>
          </table:table-cell>
          <table:table-cell table:style-name="ce19" office:value-type="string" calcext:value-type="string">
            <text:p>PNRR M4C2I1.2 2025 Posizione 10</text:p>
          </table:table-cell>
          <table:table-cell table:style-name="ce23" office:value-type="float" office:value="109000" calcext:value-type="float">
            <text:p>109,000.00</text:p>
          </table:table-cell>
          <table:table-cell table:number-columns-repeated="2" table:style-name="ce23" office:value-type="float" office:value="32096.01" calcext:value-type="float">
            <text:p>32,096.0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9E190012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16</text:p>
          </table:table-cell>
          <table:table-cell table:style-name="ce19" office:value-type="string" calcext:value-type="string">
            <text:p>Missione Solar-C EUVST (ref. Vincenzo Andretta) - Supporto scientifico di Fase B/C/D; Accordo attuativo n. 2021-12-HH.0 all’ACCORDO QUADRO ASI/INAF del 25/10/2013</text:p>
          </table:table-cell>
          <table:table-cell table:number-columns-repeated="2" table:style-name="ce23" office:value-type="float" office:value="100000" calcext:value-type="float">
            <text:p>100,000.00</text:p>
          </table:table-cell>
          <table:table-cell table:style-name="ce23" office:value-type="float" office:value="14477.19" calcext:value-type="float">
            <text:p>14,477.1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69E190012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16</text:p>
          </table:table-cell>
          <table:table-cell table:style-name="ce19" office:value-type="string" calcext:value-type="string">
            <text:p>Missione Solar-C EUVST (ref. Vincenzo Andretta) - Supporto scientifico di Fase B/C/D; Accordo attuativo n. 2021-12-HH.0 all’ACCORDO QUADRO ASI/INAF del 25/10/2013</text:p>
          </table:table-cell>
          <table:table-cell table:style-name="ce23" office:value-type="float" office:value="302029.6" calcext:value-type="float">
            <text:p>302,029.60</text:p>
          </table:table-cell>
          <table:table-cell table:number-columns-repeated="2" table:style-name="ce23" office:value-type="float" office:value="12288.47" calcext:value-type="float">
            <text:p>12,288.4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73C220005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4.02</text:p>
          </table:table-cell>
          <table:table-cell table:style-name="ce19" office:value-type="string" calcext:value-type="string">
            <text:p>MINI-GRANTS di RSN2 (2022)</text:p>
          </table:table-cell>
          <table:table-cell table:number-columns-repeated="2" table:style-name="ce23" office:value-type="float" office:value="370" calcext:value-type="float">
            <text:p>370.00</text:p>
          </table:table-cell>
          <table:table-cell table:style-name="ce23" office:value-type="float" office:value="372" calcext:value-type="float">
            <text:p>372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77G230000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7.04</text:p>
          </table:table-cell>
          <table:table-cell table:style-name="ce19" office:value-type="string" calcext:value-type="string">
            <text:p>An advanced Planetarium at OACa (ref. Sabrina Mili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77G230000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7.04</text:p>
          </table:table-cell>
          <table:table-cell table:style-name="ce19" office:value-type="string" calcext:value-type="string">
            <text:p>An advanced Planetarium at OACa (ref. Sabrina Milia)</text:p>
          </table:table-cell>
          <table:table-cell table:style-name="ce23" office:value-type="float" office:value="0.1" calcext:value-type="float">
            <text:p>0.1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G180001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49.04</text:p>
          </table:table-cell>
          <table:table-cell table:style-name="ce19" office:value-type="string" calcext:value-type="string">
            <text:p>JUICE HAA: Scientific Performance Assurance (ref. Francesco Santo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G180001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49.04</text:p>
          </table:table-cell>
          <table:table-cell table:style-name="ce19" office:value-type="string" calcext:value-type="string">
            <text:p>JUICE HAA: Scientific Performance Assurance (ref. Francesco Santoli)</text:p>
          </table:table-cell>
          <table:table-cell table:style-name="ce23" office:value-type="float" office:value="28550.68" calcext:value-type="float">
            <text:p>28,550.68</text:p>
          </table:table-cell>
          <table:table-cell table:style-name="ce23" office:value-type="float" office:value="8983.33" calcext:value-type="float">
            <text:p>8,983.33</text:p>
          </table:table-cell>
          <table:table-cell table:style-name="ce23" office:value-type="float" office:value="8984.35" calcext:value-type="float">
            <text:p>8,984.3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I180000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16</text:p>
          </table:table-cell>
          <table:table-cell table:style-name="ce19" office:value-type="string" calcext:value-type="string">
            <text:p>ROSETTA GIADA <text:s/>Enhanced Archive Data Delivery - ESA Contract N. 4000119711/17/ES/JD (ref. Vincenzo Della Cort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I180000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16</text:p>
          </table:table-cell>
          <table:table-cell table:style-name="ce19" office:value-type="string" calcext:value-type="string">
            <text:p>ROSETTA GIADA <text:s/>Enhanced Archive Data Delivery - ESA Contract N. 4000119711/17/ES/JD (ref. Vincenzo Della Corte)</text:p>
          </table:table-cell>
          <table:table-cell table:style-name="ce23" office:value-type="float" office:value="94645.09" calcext:value-type="float">
            <text:p>94,645.09</text:p>
          </table:table-cell>
          <table:table-cell table:style-name="ce23" office:value-type="float" office:value="24631.08" calcext:value-type="float">
            <text:p>24,631.08</text:p>
          </table:table-cell>
          <table:table-cell table:style-name="ce23" office:value-type="float" office:value="21942.84" calcext:value-type="float">
            <text:p>21,942.8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I180000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35</text:p>
          </table:table-cell>
          <table:table-cell table:style-name="ce19" office:value-type="string" calcext:value-type="string">
            <text:p>HORIZON2020: HEMERA (ref. Mariateresa Fiocch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I180000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35</text:p>
          </table:table-cell>
          <table:table-cell table:style-name="ce19" office:value-type="string" calcext:value-type="string">
            <text:p>HORIZON2020: HEMERA (ref. Maria Teresa Fiocchi)</text:p>
          </table:table-cell>
          <table:table-cell table:style-name="ce23" office:value-type="float" office:value="31800.75" calcext:value-type="float">
            <text:p>31,800.75</text:p>
          </table:table-cell>
          <table:table-cell table:style-name="ce23" office:value-type="float" office:value="3873.38" calcext:value-type="float">
            <text:p>3,873.38</text:p>
          </table:table-cell>
          <table:table-cell table:style-name="ce23" office:value-type="float" office:value="637.94" calcext:value-type="float">
            <text:p>637.9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I180001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23.15</text:p>
          </table:table-cell>
          <table:table-cell table:style-name="ce19" office:value-type="string" calcext:value-type="string">
            <text:p>Accordo di Collaborazione Tecnico-scientifica e per la divulgazione di contenuti scientifici CNR-ARTOV / IAPS (ref. Marco Feroci)</text:p>
          </table:table-cell>
          <table:table-cell table:number-columns-repeated="3" table:style-name="ce23" office:value-type="float" office:value="26000" calcext:value-type="float">
            <text:p>26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I180001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23.15</text:p>
          </table:table-cell>
          <table:table-cell table:style-name="ce19" office:value-type="string" calcext:value-type="string">
            <text:p>Accordo di Collaborazione Tecnico-scientifica e per la divulgazione di contenuti scientifici CNR-ARTOV / IAPS (ref. Marco Feroci)</text:p>
          </table:table-cell>
          <table:table-cell table:style-name="ce23" office:value-type="float" office:value="31648.2" calcext:value-type="float">
            <text:p>31,648.20</text:p>
          </table:table-cell>
          <table:table-cell table:number-columns-repeated="2" table:style-name="ce23" office:value-type="float" office:value="24861.55" calcext:value-type="float">
            <text:p>24,861.5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J090004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40</text:p>
          </table:table-cell>
          <table:table-cell table:style-name="ce19" office:value-type="string" calcext:value-type="string">
            <text:p>FP7 EuroPlaNeT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J090004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40</text:p>
          </table:table-cell>
          <table:table-cell table:style-name="ce19" office:value-type="string" calcext:value-type="string">
            <text:p>FP7 EuroPlaNeT</text:p>
          </table:table-cell>
          <table:table-cell table:style-name="ce23" office:value-type="float" office:value="15727.43" calcext:value-type="float">
            <text:p>15,727.43</text:p>
          </table:table-cell>
          <table:table-cell table:number-columns-repeated="2" table:style-name="ce23" office:value-type="float" office:value="4667.87" calcext:value-type="float">
            <text:p>4,667.8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J1100009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19.04</text:p>
          </table:table-cell>
          <table:table-cell table:style-name="ce19" office:value-type="string" calcext:value-type="string">
            <text:p>Agile Fase E - ASI (I/089/06/0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1J1100009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19.04</text:p>
          </table:table-cell>
          <table:table-cell table:style-name="ce19" office:value-type="string" calcext:value-type="string">
            <text:p>Agile Fase E - ASI (I/089/06/0)</text:p>
          </table:table-cell>
          <table:table-cell table:style-name="ce23" office:value-type="float" office:value="3075.23" calcext:value-type="float">
            <text:p>3,075.23</text:p>
          </table:table-cell>
          <table:table-cell table:style-name="ce23" office:value-type="float" office:value="700" calcext:value-type="float">
            <text:p>700.00</text:p>
          </table:table-cell>
          <table:table-cell table:style-name="ce23" office:value-type="float" office:value="5670.83" calcext:value-type="float">
            <text:p>5,670.8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160000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08</text:p>
          </table:table-cell>
          <table:table-cell table:style-name="ce19" office:value-type="string" calcext:value-type="string">
            <text:p>ATHENA Radiation Environment Models and X-ray Background Effects Simulators - ESA Contract n. 4000116655/16/NL/BW (ref. Claudio Maccu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160000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08</text:p>
          </table:table-cell>
          <table:table-cell table:style-name="ce19" office:value-type="string" calcext:value-type="string">
            <text:p>ATHENA Radiation Environment Models and X-ray Background Effects Simulators - ESA Contract n. 4000116655/16/NL/BW (ref. Claudio Macculi)</text:p>
          </table:table-cell>
          <table:table-cell table:style-name="ce23" office:value-type="float" office:value="116341.98" calcext:value-type="float">
            <text:p>116,341.98</text:p>
          </table:table-cell>
          <table:table-cell table:number-columns-repeated="2" table:style-name="ce23" office:value-type="float" office:value="7891.42" calcext:value-type="float">
            <text:p>7,891.4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160000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09</text:p>
          </table:table-cell>
          <table:table-cell table:style-name="ce19" office:value-type="string" calcext:value-type="string">
            <text:p>SSA-NEO segment operational support (P2-NEO-XIV)-Sub-Contratto ESA N. 4000116616/16/D/MRP (ref. G. Valsecch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160000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09</text:p>
          </table:table-cell>
          <table:table-cell table:style-name="ce19" office:value-type="string" calcext:value-type="string">
            <text:p>SSA-NEO segment operational support (P2-NEO-XIV)-Sub-Contratto ESA N. 4000116616/16/D/MRP (ref. G. Valsecch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1700001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14</text:p>
          </table:table-cell>
          <table:table-cell table:style-name="ce19" office:value-type="string" calcext:value-type="string">
            <text:p>Expert support to ISA Science Operations - ESA Contract N. 4000119356/16/ES/JD (ref. Francesco Santoli)</text:p>
          </table:table-cell>
          <table:table-cell table:number-columns-repeated="2" table:style-name="ce23" office:value-type="float" office:value="59907.65" calcext:value-type="float">
            <text:p>59,907.65</text:p>
          </table:table-cell>
          <table:table-cell table:style-name="ce23" office:value-type="float" office:value="40000" calcext:value-type="float">
            <text:p>40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1700001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14</text:p>
          </table:table-cell>
          <table:table-cell table:style-name="ce19" office:value-type="string" calcext:value-type="string">
            <text:p>Expert support to ISA Science Operations - ESA Contract N. 4000119356/16/ES/JD (ref. Francesco Santoli)</text:p>
          </table:table-cell>
          <table:table-cell table:style-name="ce23" office:value-type="float" office:value="341781.46" calcext:value-type="float">
            <text:p>341,781.46</text:p>
          </table:table-cell>
          <table:table-cell table:style-name="ce23" office:value-type="float" office:value="22151.54" calcext:value-type="float">
            <text:p>22,151.54</text:p>
          </table:table-cell>
          <table:table-cell table:style-name="ce23" office:value-type="float" office:value="23730.36" calcext:value-type="float">
            <text:p>23,730.3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170000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13</text:p>
          </table:table-cell>
          <table:table-cell table:style-name="ce19" office:value-type="string" calcext:value-type="string">
            <text:p>Expert support to SERENA Science Operations - ESA Contract N. 4000119196/16/ES/JD (ref. Stefano Orsini)</text:p>
          </table:table-cell>
          <table:table-cell table:number-columns-repeated="2" table:style-name="ce23" office:value-type="float" office:value="90000" calcext:value-type="float">
            <text:p>90,000.00</text:p>
          </table:table-cell>
          <table:table-cell table:style-name="ce23" office:value-type="float" office:value="80000" calcext:value-type="float">
            <text:p>80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170000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13</text:p>
          </table:table-cell>
          <table:table-cell table:style-name="ce19" office:value-type="string" calcext:value-type="string">
            <text:p>Expert support to SERENA Science Operations - ESA Contract N. 4000119196/16/ES/JD (ref. Stefano Orsini)</text:p>
          </table:table-cell>
          <table:table-cell table:style-name="ce23" office:value-type="float" office:value="354432.06" calcext:value-type="float">
            <text:p>354,432.06</text:p>
          </table:table-cell>
          <table:table-cell table:style-name="ce23" office:value-type="float" office:value="133951.82" calcext:value-type="float">
            <text:p>133,951.82</text:p>
          </table:table-cell>
          <table:table-cell table:style-name="ce23" office:value-type="float" office:value="137123.16" calcext:value-type="float">
            <text:p>137,123.1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200000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51</text:p>
          </table:table-cell>
          <table:table-cell table:style-name="ce19" office:value-type="string" calcext:value-type="string">
            <text:p>HORIZON2020: POSEIDON-GRANT AGREEMENT N.884029 (ref. Cristian Car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200000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51</text:p>
          </table:table-cell>
          <table:table-cell table:style-name="ce19" office:value-type="string" calcext:value-type="string">
            <text:p>HORIZON2020: POSEIDON-GRANT AGREEMENT N.884029 (ref. Cristian Car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200001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11.10</text:p>
          </table:table-cell>
          <table:table-cell table:style-name="ce19" office:value-type="string" calcext:value-type="string">
            <text:p>PNRA (ref. S. Massetti) - Manutenzione straordinaria e upgrade della Rete degli Osservatori Permanenti - SuperDARN Radar/ Convenzione CNR-DSSTTA e INAF-IAPS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F200001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11.10</text:p>
          </table:table-cell>
          <table:table-cell table:style-name="ce19" office:value-type="string" calcext:value-type="string">
            <text:p>PNRA (ref. S. Massetti) - Manutenzione straordinaria e upgrade della Rete degli Osservatori Permanenti - SuperDARN Radar/ Convenzione CNR-DSSTTA e INAF-IAPS</text:p>
          </table:table-cell>
          <table:table-cell table:style-name="ce23" office:value-type="float" office:value="2355.82" calcext:value-type="float">
            <text:p>2,355.82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20002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4.04</text:p>
          </table:table-cell>
          <table:table-cell table:style-name="ce19" office:value-type="string" calcext:value-type="string">
            <text:p>ESA - IRIDE (ref. Vincenzo Della Cort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20002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4.04</text:p>
          </table:table-cell>
          <table:table-cell table:style-name="ce19" office:value-type="string" calcext:value-type="string">
            <text:p>ESA - IRIDE (ref. Vincenzo Della Corte)</text:p>
          </table:table-cell>
          <table:table-cell table:style-name="ce23" office:value-type="float" office:value="7737.31" calcext:value-type="float">
            <text:p>7,737.31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40000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11.05</text:p>
          </table:table-cell>
          <table:table-cell table:style-name="ce19" office:value-type="string" calcext:value-type="string">
            <text:p>DUSTER – Esperimento per la raccolta e analisi di polvere stratosferica (ref. Vincenzo Della Cort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40000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11.05</text:p>
          </table:table-cell>
          <table:table-cell table:style-name="ce19" office:value-type="string" calcext:value-type="string">
            <text:p>DUSTER – Esperimento per la raccolta e analisi di polvere stratosferica (ref. Vincenzo Della Corte)</text:p>
          </table:table-cell>
          <table:table-cell table:style-name="ce23" office:value-type="float" office:value="3456.49" calcext:value-type="float">
            <text:p>3,456.49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40001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2.01</text:p>
          </table:table-cell>
          <table:table-cell table:style-name="ce19" office:value-type="string" calcext:value-type="string">
            <text:p>ESA -Evaluation of an In-Situ Molecular Contamination Sensor for Space Use (ref. E. Palomb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40001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2.01</text:p>
          </table:table-cell>
          <table:table-cell table:style-name="ce19" office:value-type="string" calcext:value-type="string">
            <text:p>ESA -Evaluation of an In-Situ Molecular Contamination Sensor for Space Use (ref. E. Palomba)</text:p>
          </table:table-cell>
          <table:table-cell table:style-name="ce23" office:value-type="float" office:value="821.58" calcext:value-type="float">
            <text:p>821.58</text:p>
          </table:table-cell>
          <table:table-cell table:style-name="ce23" office:value-type="float" office:value="0" calcext:value-type="float">
            <text:p>0.00</text:p>
          </table:table-cell>
          <table:table-cell table:style-name="ce23" office:value-type="float" office:value="72.91" calcext:value-type="float">
            <text:p>72.9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50001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07</text:p>
          </table:table-cell>
          <table:table-cell table:style-name="ce19" office:value-type="string" calcext:value-type="string">
            <text:p>HORIZON 2020: UPWARDS (ref. Giancarlo Belluc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50001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07</text:p>
          </table:table-cell>
          <table:table-cell table:style-name="ce19" office:value-type="string" calcext:value-type="string">
            <text:p>HORIZON 2020: UPWARDS (ref. Giancarlo Bellucci)</text:p>
          </table:table-cell>
          <table:table-cell table:style-name="ce23" office:value-type="float" office:value="73045.47" calcext:value-type="float">
            <text:p>73,045.47</text:p>
          </table:table-cell>
          <table:table-cell table:number-columns-repeated="2" table:style-name="ce23" office:value-type="float" office:value="2525.67" calcext:value-type="float">
            <text:p>2,525.6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50001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09</text:p>
          </table:table-cell>
          <table:table-cell table:style-name="ce19" office:value-type="string" calcext:value-type="string">
            <text:p>HORIZON 2020: AHEAD (ref. Luigi Pi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50001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09</text:p>
          </table:table-cell>
          <table:table-cell table:style-name="ce19" office:value-type="string" calcext:value-type="string">
            <text:p>HORIZON 2020: AHEAD (ref. Luigi Piro)</text:p>
          </table:table-cell>
          <table:table-cell table:style-name="ce23" office:value-type="float" office:value="292442.76" calcext:value-type="float">
            <text:p>292,442.76</text:p>
          </table:table-cell>
          <table:table-cell table:style-name="ce23" office:value-type="float" office:value="43428.6" calcext:value-type="float">
            <text:p>43,428.60</text:p>
          </table:table-cell>
          <table:table-cell table:style-name="ce23" office:value-type="float" office:value="48375.04" calcext:value-type="float">
            <text:p>48,375.0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50002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12</text:p>
          </table:table-cell>
          <table:table-cell table:style-name="ce19" office:value-type="string" calcext:value-type="string">
            <text:p>HORIZON 2020: EUROPLANET 2020 (ref. Maria Teresa Capri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50002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12</text:p>
          </table:table-cell>
          <table:table-cell table:style-name="ce19" office:value-type="string" calcext:value-type="string">
            <text:p>HORIZON 2020: EUROPLANET 2020 (ref. Maria Teresa Capria)</text:p>
          </table:table-cell>
          <table:table-cell table:style-name="ce23" office:value-type="float" office:value="44270.95" calcext:value-type="float">
            <text:p>44,270.95</text:p>
          </table:table-cell>
          <table:table-cell table:number-columns-repeated="2" table:style-name="ce23" office:value-type="float" office:value="4370.43" calcext:value-type="float">
            <text:p>4,370.4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60000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07</text:p>
          </table:table-cell>
          <table:table-cell table:style-name="ce19" office:value-type="string" calcext:value-type="string">
            <text:p>Sviluppo tecnologie critiche per ATHENA – Sub-contract to ESA Contract No 4000114932/15/NL/BW (ref. Luigi Piro)</text:p>
          </table:table-cell>
          <table:table-cell table:number-columns-repeated="2" table:style-name="ce23" office:value-type="float" office:value="25000" calcext:value-type="float">
            <text:p>25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2I160000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07</text:p>
          </table:table-cell>
          <table:table-cell table:style-name="ce19" office:value-type="string" calcext:value-type="string">
            <text:p>Sviluppo tecnologie critiche per ATHENA – Sub-contract to ESA Contract No 4000114932/15/NL/BW (ref. Luigi Piro)</text:p>
          </table:table-cell>
          <table:table-cell table:style-name="ce23" office:value-type="float" office:value="42646.82" calcext:value-type="float">
            <text:p>42,646.82</text:p>
          </table:table-cell>
          <table:table-cell table:number-columns-repeated="2" table:style-name="ce23" office:value-type="float" office:value="586.16" calcext:value-type="float">
            <text:p>586.1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07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40</text:p>
          </table:table-cell>
          <table:table-cell table:style-name="ce19" office:value-type="string" calcext:value-type="string">
            <text:p>CUbesat Solar Polarimeter (CUSP) (Ref. Sergio Fabi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07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40</text:p>
          </table:table-cell>
          <table:table-cell table:style-name="ce19" office:value-type="string" calcext:value-type="string">
            <text:p>CUbesat Solar Polarimeter (CUSP) (Ref. Sergio Fabiani)</text:p>
          </table:table-cell>
          <table:table-cell table:style-name="ce23" office:value-type="float" office:value="2762.14" calcext:value-type="float">
            <text:p>2,762.14</text:p>
          </table:table-cell>
          <table:table-cell table:style-name="ce23" office:value-type="float" office:value="2300" calcext:value-type="float">
            <text:p>2,300.00</text:p>
          </table:table-cell>
          <table:table-cell table:style-name="ce23" office:value-type="float" office:value="2000" calcext:value-type="float">
            <text:p>2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0820004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19</text:p>
          </table:table-cell>
          <table:table-cell table:style-name="ce19" office:value-type="string" calcext:value-type="string">
            <text:p>Lunar Geological Explorer Science Topical Team: Fundamental and exploration science (ref. M. C. De Sanctis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0820004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19</text:p>
          </table:table-cell>
          <table:table-cell table:style-name="ce19" office:value-type="string" calcext:value-type="string">
            <text:p>Lunar Geological Explorer Science Topical Team: Fundamental and exploration science <text:s/>(ref. M. C. De Sanctis)</text:p>
          </table:table-cell>
          <table:table-cell table:style-name="ce23" office:value-type="float" office:value="20000" calcext:value-type="float">
            <text:p>20,000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0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1.05</text:p>
          </table:table-cell>
          <table:table-cell table:style-name="ce19" office:value-type="string" calcext:value-type="string">
            <text:p>PRESTIGE (Pristine Returned Sample Testing InvestiGation and Examination) (ref. Ernesto Palomb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0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1.05</text:p>
          </table:table-cell>
          <table:table-cell table:style-name="ce19" office:value-type="string" calcext:value-type="string">
            <text:p>PRESTIGE (Pristine Returned Sample Testing InvestiGation and Examination) (ref. Ernesto Palomba)</text:p>
          </table:table-cell>
          <table:table-cell table:style-name="ce23" office:value-type="float" office:value="99928.92" calcext:value-type="float">
            <text:p>99,928.92</text:p>
          </table:table-cell>
          <table:table-cell table:style-name="ce23" office:value-type="float" office:value="99928.89" calcext:value-type="float">
            <text:p>99,928.89</text:p>
          </table:table-cell>
          <table:table-cell table:style-name="ce23" office:value-type="float" office:value="100858.16" calcext:value-type="float">
            <text:p>100,858.1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0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1.14</text:p>
          </table:table-cell>
          <table:table-cell table:style-name="ce19" office:value-type="string" calcext:value-type="string">
            <text:p>The Compton polarimeter on board the Soft-X and gamma-ray WIde-field Polarimeter Explorer (ref. Fabio Muler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0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1.14</text:p>
          </table:table-cell>
          <table:table-cell table:style-name="ce19" office:value-type="string" calcext:value-type="string">
            <text:p>The Compton polarimeter on board the Soft-X and gamma-ray WIde-field Polarimeter Explorer (ref. Fabio Muleri)</text:p>
          </table:table-cell>
          <table:table-cell table:style-name="ce23" office:value-type="float" office:value="106788.54" calcext:value-type="float">
            <text:p>106,788.54</text:p>
          </table:table-cell>
          <table:table-cell table:style-name="ce23" office:value-type="float" office:value="101490.32" calcext:value-type="float">
            <text:p>101,490.32</text:p>
          </table:table-cell>
          <table:table-cell table:style-name="ce23" office:value-type="float" office:value="26594.76" calcext:value-type="float">
            <text:p>26,594.7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0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3.01</text:p>
          </table:table-cell>
          <table:table-cell table:style-name="ce19" office:value-type="string" calcext:value-type="string">
            <text:p>Potenziamento Laboratori Spaziali presso lo IAPS (ref. Marco Fero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0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3.01</text:p>
          </table:table-cell>
          <table:table-cell table:style-name="ce19" office:value-type="string" calcext:value-type="string">
            <text:p>Potenziamento Laboratori Spaziali presso lo IAPS (ref. Marco Fero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0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3.02</text:p>
          </table:table-cell>
          <table:table-cell table:style-name="ce19" office:value-type="string" calcext:value-type="string">
            <text:p>Developing a Chamber for Analogues of Planetary SUrfaces Laboratory: the CAPSULA project (ref. Simone De Angelis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0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3.02</text:p>
          </table:table-cell>
          <table:table-cell table:style-name="ce19" office:value-type="string" calcext:value-type="string">
            <text:p>Developing a Chamber for Analogues of Planetary SUrfaces Laboratory: the CAPSULA project (ref. Simone De Angelis)</text:p>
          </table:table-cell>
          <table:table-cell table:style-name="ce23" office:value-type="float" office:value="168.83" calcext:value-type="float">
            <text:p>168.83</text:p>
          </table:table-cell>
          <table:table-cell table:style-name="ce23" office:value-type="float" office:value="116" calcext:value-type="float">
            <text:p>116.00</text:p>
          </table:table-cell>
          <table:table-cell table:style-name="ce23" office:value-type="float" office:value="4743.49" calcext:value-type="float">
            <text:p>4,743.4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11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2.05</text:p>
          </table:table-cell>
          <table:table-cell table:style-name="ce19" office:value-type="string" calcext:value-type="string">
            <text:p>Phase 2: European QCM: Bridging from Technical Development to Commercialisation (Ref. Ernesto Palomb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200111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2.05</text:p>
          </table:table-cell>
          <table:table-cell table:style-name="ce19" office:value-type="string" calcext:value-type="string">
            <text:p>Phase 2: European QCM: Bridging from Technical Development to Commercialisation (Ref. Ernesto Palomba)</text:p>
          </table:table-cell>
          <table:table-cell table:style-name="ce23" office:value-type="float" office:value="104772" calcext:value-type="float">
            <text:p>104,772.00</text:p>
          </table:table-cell>
          <table:table-cell table:style-name="ce23" office:value-type="float" office:value="1115.21" calcext:value-type="float">
            <text:p>1,115.21</text:p>
          </table:table-cell>
          <table:table-cell table:style-name="ce23" office:value-type="float" office:value="16330.21" calcext:value-type="float">
            <text:p>16,330.2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30002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42</text:p>
          </table:table-cell>
          <table:table-cell table:style-name="ce19" office:value-type="string" calcext:value-type="string">
            <text:p>The GRACE project: high-energy giant radio galaxies and their duty cycle ESA Co-Sponsored Research Agreement No. 4000142106/23/NL/MGu/my (ref. Francesca Panessa)</text:p>
          </table:table-cell>
          <table:table-cell table:number-columns-repeated="2" table:style-name="ce23" office:value-type="float" office:value="30000" calcext:value-type="float">
            <text:p>30,000.00</text:p>
          </table:table-cell>
          <table:table-cell table:style-name="ce23" office:value-type="float" office:value="60000" calcext:value-type="float">
            <text:p>60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50004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3.07</text:p>
          </table:table-cell>
          <table:table-cell table:style-name="ce19" office:value-type="string" calcext:value-type="string">
            <text:p>PNRR M4C2I1.2 2025 Posizione 1</text:p>
          </table:table-cell>
          <table:table-cell table:number-columns-repeated="2" table:style-name="ce23" office:value-type="float" office:value="109001" calcext:value-type="float">
            <text:p>109,001.00</text:p>
          </table:table-cell>
          <table:table-cell table:style-name="ce23" office:value-type="float" office:value="1" calcext:value-type="float">
            <text:p>1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50004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3.07</text:p>
          </table:table-cell>
          <table:table-cell table:style-name="ce19" office:value-type="string" calcext:value-type="string">
            <text:p>PNRR M4C2I1.2 2025 Posizione 1</text:p>
          </table:table-cell>
          <table:table-cell table:style-name="ce23" office:value-type="float" office:value="109001" calcext:value-type="float">
            <text:p>109,001.00</text:p>
          </table:table-cell>
          <table:table-cell table:number-columns-repeated="2" table:style-name="ce23" office:value-type="float" office:value="32093.72" calcext:value-type="float">
            <text:p>32,093.7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50004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3.09</text:p>
          </table:table-cell>
          <table:table-cell table:style-name="ce19" office:value-type="string" calcext:value-type="string">
            <text:p>PNRR M4C2I1.2 2025 Posizione 3</text:p>
          </table:table-cell>
          <table:table-cell table:number-columns-repeated="2" table:style-name="ce23" office:value-type="float" office:value="109000" calcext:value-type="float">
            <text:p>109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C250004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3.09</text:p>
          </table:table-cell>
          <table:table-cell table:style-name="ce19" office:value-type="string" calcext:value-type="string">
            <text:p>PNRR M4C2I1.2 2025 Posizione 3</text:p>
          </table:table-cell>
          <table:table-cell table:style-name="ce23" office:value-type="float" office:value="109000" calcext:value-type="float">
            <text:p>109,000.00</text:p>
          </table:table-cell>
          <table:table-cell table:number-columns-repeated="2" table:style-name="ce23" office:value-type="float" office:value="31935.73" calcext:value-type="float">
            <text:p>31,935.7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D220003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21</text:p>
          </table:table-cell>
          <table:table-cell table:style-name="ce19" office:value-type="string" calcext:value-type="string">
            <text:p>HENON Phases A and B - Contratto ESA n.ARG-IT-CON-P-HEN-220004 (ref. Maria Federica Marcuc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3D220003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21</text:p>
          </table:table-cell>
          <table:table-cell table:style-name="ce19" office:value-type="string" calcext:value-type="string">
            <text:p>HENON Phases A and B - Contratto ESA n.ARG-IT-CON-P-HEN-220004 (ref. Maria Federica Marcucci)</text:p>
          </table:table-cell>
          <table:table-cell table:style-name="ce23" office:value-type="float" office:value="98342.72" calcext:value-type="float">
            <text:p>98,342.72</text:p>
          </table:table-cell>
          <table:table-cell table:style-name="ce23" office:value-type="float" office:value="50984.15" calcext:value-type="float">
            <text:p>50,984.15</text:p>
          </table:table-cell>
          <table:table-cell table:style-name="ce23" office:value-type="float" office:value="47480.71" calcext:value-type="float">
            <text:p>47,480.7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G130000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95</text:p>
          </table:table-cell>
          <table:table-cell table:style-name="ce19" office:value-type="string" calcext:value-type="string">
            <text:p>FP7 CROSS DRIVE (ref. Marco Giurann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G130000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95</text:p>
          </table:table-cell>
          <table:table-cell table:style-name="ce19" office:value-type="string" calcext:value-type="string">
            <text:p>FP7 CROSS DRIVE (ref. Marco Giuranna)</text:p>
          </table:table-cell>
          <table:table-cell table:style-name="ce23" office:value-type="float" office:value="128574.91" calcext:value-type="float">
            <text:p>128,574.91</text:p>
          </table:table-cell>
          <table:table-cell table:number-columns-repeated="2" table:style-name="ce23" office:value-type="float" office:value="924.76" calcext:value-type="float">
            <text:p>924.7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1700001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3.05</text:p>
          </table:table-cell>
          <table:table-cell table:style-name="ce19" office:value-type="string" calcext:value-type="string">
            <text:p>Space Weather: impact on circumterrestrial environment of solar activity (ref. G. Consoli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1700001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3.05</text:p>
          </table:table-cell>
          <table:table-cell table:style-name="ce19" office:value-type="string" calcext:value-type="string">
            <text:p>Space Weather: impact on circumterrestrial environment of solar activity (ref. G. Consolini)</text:p>
          </table:table-cell>
          <table:table-cell table:style-name="ce23" office:value-type="float" office:value="43215.28" calcext:value-type="float">
            <text:p>43,215.28</text:p>
          </table:table-cell>
          <table:table-cell table:style-name="ce23" office:value-type="float" office:value="9854.54" calcext:value-type="float">
            <text:p>9,854.54</text:p>
          </table:table-cell>
          <table:table-cell table:style-name="ce23" office:value-type="float" office:value="9154.54" calcext:value-type="float">
            <text:p>9,154.5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190003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15.11</text:p>
          </table:table-cell>
          <table:table-cell table:style-name="ce19" office:value-type="string" calcext:value-type="string">
            <text:p>RPC per Astronomia Cherenkov (ref. Marco Tav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190003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15.11</text:p>
          </table:table-cell>
          <table:table-cell table:style-name="ce19" office:value-type="string" calcext:value-type="string">
            <text:p>RPC per Astronomia Cherenkov (ref. Marco Tavani)</text:p>
          </table:table-cell>
          <table:table-cell table:style-name="ce23" office:value-type="float" office:value="36078.89" calcext:value-type="float">
            <text:p>36,078.89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190014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50</text:p>
          </table:table-cell>
          <table:table-cell table:style-name="ce19" office:value-type="string" calcext:value-type="string">
            <text:p>HORIZON2020: AHEAD2020-Grant Agreement n. 871158 (ref. Luigi Piro)</text:p>
          </table:table-cell>
          <table:table-cell table:number-columns-repeated="3" table:style-name="ce23" office:value-type="float" office:value="1496620.88" calcext:value-type="float">
            <text:p>1,496,620.8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190014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50</text:p>
          </table:table-cell>
          <table:table-cell table:style-name="ce19" office:value-type="string" calcext:value-type="string">
            <text:p>HORIZON2020: AHEAD2020-Grant Agreement n. 871158 (ref. Luigi Piro)</text:p>
          </table:table-cell>
          <table:table-cell table:style-name="ce23" office:value-type="float" office:value="2626783.92" calcext:value-type="float">
            <text:p>2,626,783.92</text:p>
          </table:table-cell>
          <table:table-cell table:style-name="ce23" office:value-type="float" office:value="1544004.58" calcext:value-type="float">
            <text:p>1,544,004.58</text:p>
          </table:table-cell>
          <table:table-cell table:style-name="ce23" office:value-type="float" office:value="142081.59" calcext:value-type="float">
            <text:p>142,081.5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190014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32</text:p>
          </table:table-cell>
          <table:table-cell table:style-name="ce19" office:value-type="string" calcext:value-type="string">
            <text:p>AGES - GNSS Evolutions Experimental Payloads and Science Activities, Call for ideas (Ref. F. Santoli) - Contratto ESA n. 4000129359/19/NL/AS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100000" calcext:value-type="float">
            <text:p>100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190014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32</text:p>
          </table:table-cell>
          <table:table-cell table:style-name="ce19" office:value-type="string" calcext:value-type="string">
            <text:p>AGES - GNSS Evolutions Experimental Payloads and Science Activities, Call for ideas (Ref. F. Santoli) - Contratto ESA n. 4000129359/19/NL/AS</text:p>
          </table:table-cell>
          <table:table-cell table:style-name="ce23" office:value-type="float" office:value="140823.18" calcext:value-type="float">
            <text:p>140,823.18</text:p>
          </table:table-cell>
          <table:table-cell table:style-name="ce23" office:value-type="float" office:value="25" calcext:value-type="float">
            <text:p>25.00</text:p>
          </table:table-cell>
          <table:table-cell table:style-name="ce23" office:value-type="float" office:value="40025" calcext:value-type="float">
            <text:p>40,025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200002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53</text:p>
          </table:table-cell>
          <table:table-cell table:style-name="ce19" office:value-type="string" calcext:value-type="string">
            <text:p>EPN-2024-RI - Europlanet 2024 Research Infrastructure - Grant Agreement n. 871149 (ref. M.C. De Sanctis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200002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53</text:p>
          </table:table-cell>
          <table:table-cell table:style-name="ce19" office:value-type="string" calcext:value-type="string">
            <text:p>EPN-2024-RI - Europlanet 2024 Research Infrastructure - Grant Agreement n. 871149 (ref. M.C. De Sanctis)</text:p>
          </table:table-cell>
          <table:table-cell table:style-name="ce23" office:value-type="float" office:value="192766.73" calcext:value-type="float">
            <text:p>192,766.73</text:p>
          </table:table-cell>
          <table:table-cell table:style-name="ce23" office:value-type="float" office:value="40041.59" calcext:value-type="float">
            <text:p>40,041.59</text:p>
          </table:table-cell>
          <table:table-cell table:style-name="ce23" office:value-type="float" office:value="24345.44" calcext:value-type="float">
            <text:p>24,345.4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200002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52</text:p>
          </table:table-cell>
          <table:table-cell table:style-name="ce19" office:value-type="string" calcext:value-type="string">
            <text:p>HORIZON2020: ECOGAL (ref. Sergio Molinari)</text:p>
          </table:table-cell>
          <table:table-cell table:number-columns-repeated="3" table:style-name="ce23" office:value-type="float" office:value="59418.75" calcext:value-type="float">
            <text:p>59,418.7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4I200002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52</text:p>
          </table:table-cell>
          <table:table-cell table:style-name="ce19" office:value-type="string" calcext:value-type="string">
            <text:p>HORIZON2020: ECOGAL (ref. Sergio Molinari)</text:p>
          </table:table-cell>
          <table:table-cell table:style-name="ce23" office:value-type="float" office:value="1006020.24" calcext:value-type="float">
            <text:p>1,006,020.24</text:p>
          </table:table-cell>
          <table:table-cell table:style-name="ce23" office:value-type="float" office:value="315517.26" calcext:value-type="float">
            <text:p>315,517.26</text:p>
          </table:table-cell>
          <table:table-cell table:style-name="ce23" office:value-type="float" office:value="328867.25" calcext:value-type="float">
            <text:p>328,867.2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5F2100064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2.03</text:p>
          </table:table-cell>
          <table:table-cell table:style-name="ce19" office:value-type="string" calcext:value-type="string">
            <text:p>European QCM: Bridging from Technical Development to Commercialisation (Ref. E. Palomba) - ESA Contract No. 4000135016/21/NL/KML/rk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5F2100064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2.03</text:p>
          </table:table-cell>
          <table:table-cell table:style-name="ce19" office:value-type="string" calcext:value-type="string">
            <text:p>European QCM: Bridging from Technical Development to Commercialisation (Ref. E. Palomba) - ESA Contract No. 4000135016/21/NL/KML/rk</text:p>
          </table:table-cell>
          <table:table-cell table:style-name="ce23" office:value-type="float" office:value="59471.94" calcext:value-type="float">
            <text:p>59,471.94</text:p>
          </table:table-cell>
          <table:table-cell table:style-name="ce23" office:value-type="float" office:value="12596.98" calcext:value-type="float">
            <text:p>12,596.98</text:p>
          </table:table-cell>
          <table:table-cell table:style-name="ce23" office:value-type="float" office:value="20177.98" calcext:value-type="float">
            <text:p>20,177.9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5F210007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1.02</text:p>
          </table:table-cell>
          <table:table-cell table:style-name="ce19" office:value-type="string" calcext:value-type="string">
            <text:p>COMET INTERCEPTOR-IT-3 (Ref. V. Della Corte) - Comet Interceptor Dust Impact Effect Study - EXPRO. ESA Contract No. 4000134923/21/NL/GP/pbe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5F210007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1.02</text:p>
          </table:table-cell>
          <table:table-cell table:style-name="ce19" office:value-type="string" calcext:value-type="string">
            <text:p>COMET INTERCEPTOR-IT-3 (Ref. V. Della Corte) - Comet Interceptor Dust Impact Effect Study - EXPRO. ESA Contract No. 4000134923/21/NL/GP/pbe</text:p>
          </table:table-cell>
          <table:table-cell table:style-name="ce23" office:value-type="float" office:value="64541" calcext:value-type="float">
            <text:p>64,541.00</text:p>
          </table:table-cell>
          <table:table-cell table:style-name="ce23" office:value-type="float" office:value="0" calcext:value-type="float">
            <text:p>0.00</text:p>
          </table:table-cell>
          <table:table-cell table:style-name="ce23" office:value-type="float" office:value="387.2" calcext:value-type="float">
            <text:p>387.2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6C170000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2.02</text:p>
          </table:table-cell>
          <table:table-cell table:style-name="ce19" office:value-type="string" calcext:value-type="string">
            <text:p>Development of a European Quartz Crystal Microbalance - QCM (ref. E. Palomba) - ESA Contract n. 4000121147/17/NL/KML/gp 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6C170000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2.02</text:p>
          </table:table-cell>
          <table:table-cell table:style-name="ce19" office:value-type="string" calcext:value-type="string">
            <text:p>Development of a European Quartz Crystal Microbalance - QCM (ref. E. Palomba) - ESA Contract n. 4000121147/17/NL/KML/gp </text:p>
          </table:table-cell>
          <table:table-cell table:style-name="ce23" office:value-type="float" office:value="4314.55" calcext:value-type="float">
            <text:p>4,314.55</text:p>
          </table:table-cell>
          <table:table-cell table:style-name="ce23" office:value-type="float" office:value="1235.95" calcext:value-type="float">
            <text:p>1,235.95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7G170000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49.02</text:p>
          </table:table-cell>
          <table:table-cell table:style-name="ce19" office:value-type="string" calcext:value-type="string">
            <text:p>JUICE HAA: Definizione budget d'errore preliminare e piano di calibrazione accelerometro dello strumento HAA (ref. Francesco Santo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7G170000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49.02</text:p>
          </table:table-cell>
          <table:table-cell table:style-name="ce19" office:value-type="string" calcext:value-type="string">
            <text:p>JUICE HAA: Definizione budget d'errore preliminare e piano di calibrazione accelerometro dello strumento HAA (ref. Francesco Santoli)</text:p>
          </table:table-cell>
          <table:table-cell table:style-name="ce23" office:value-type="float" office:value="291.48" calcext:value-type="float">
            <text:p>291.48</text:p>
          </table:table-cell>
          <table:table-cell table:number-columns-repeated="2" table:style-name="ce23" office:value-type="float" office:value="171.5" calcext:value-type="float">
            <text:p>171.5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7G230000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7.05</text:p>
          </table:table-cell>
          <table:table-cell table:style-name="ce19" office:value-type="string" calcext:value-type="string">
            <text:p>Space Twinkles - Why do we go in the space? (ref. Andrea Longobard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7G230000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7.05</text:p>
          </table:table-cell>
          <table:table-cell table:style-name="ce19" office:value-type="string" calcext:value-type="string">
            <text:p>Space Twinkles - Why do we go in the space? (ref. Andrea Longobard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8C120002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82</text:p>
          </table:table-cell>
          <table:table-cell table:style-name="ce19" office:value-type="string" calcext:value-type="string">
            <text:p>FP7 STORM (ref. Giuseppe Consoli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8C120002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82</text:p>
          </table:table-cell>
          <table:table-cell table:style-name="ce19" office:value-type="string" calcext:value-type="string">
            <text:p>FP7 STORM (ref. Giuseppe Consolini)</text:p>
          </table:table-cell>
          <table:table-cell table:style-name="ce23" office:value-type="float" office:value="32.99" calcext:value-type="float">
            <text:p>32.99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8C130001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89</text:p>
          </table:table-cell>
          <table:table-cell table:style-name="ce19" office:value-type="string" calcext:value-type="string">
            <text:p>FP7 VIALACTEA (ref. Sergio Molinar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8C130001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89</text:p>
          </table:table-cell>
          <table:table-cell table:style-name="ce19" office:value-type="string" calcext:value-type="string">
            <text:p>FP7 VIALACTEA (ref. Sergio Molinari)</text:p>
          </table:table-cell>
          <table:table-cell table:style-name="ce23" office:value-type="float" office:value="18681.72" calcext:value-type="float">
            <text:p>18,681.72</text:p>
          </table:table-cell>
          <table:table-cell table:style-name="ce23" office:value-type="float" office:value="0" calcext:value-type="float">
            <text:p>0.00</text:p>
          </table:table-cell>
          <table:table-cell table:style-name="ce23" office:value-type="float" office:value="991.68" calcext:value-type="float">
            <text:p>991.6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8D190000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49.07</text:p>
          </table:table-cell>
          <table:table-cell table:style-name="ce19" office:value-type="string" calcext:value-type="string">
            <text:p>JUICE HAA - Contratto Thales/IAPS 2019: Calibrazioni del FM (ref. Francesco Santol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88D190000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49.07</text:p>
          </table:table-cell>
          <table:table-cell table:style-name="ce19" office:value-type="string" calcext:value-type="string">
            <text:p>JUICE HAA - Contratto Thales/IAPS 2019: Calibrazioni del FM (ref. Francesco Santoli)</text:p>
          </table:table-cell>
          <table:table-cell table:style-name="ce23" office:value-type="float" office:value="46643.49" calcext:value-type="float">
            <text:p>46,643.49</text:p>
          </table:table-cell>
          <table:table-cell table:style-name="ce23" office:value-type="float" office:value="13363.75" calcext:value-type="float">
            <text:p>13,363.75</text:p>
          </table:table-cell>
          <table:table-cell table:style-name="ce23" office:value-type="float" office:value="13997.75" calcext:value-type="float">
            <text:p>13,997.7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1I1800181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37</text:p>
          </table:table-cell>
          <table:table-cell table:style-name="ce19" office:value-type="string" calcext:value-type="string">
            <text:p>HORIZON2020: BeyondPlanck (ref. Andrea Zacche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1I1800181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37</text:p>
          </table:table-cell>
          <table:table-cell table:style-name="ce19" office:value-type="string" calcext:value-type="string">
            <text:p>HORIZON2020: BeyondPlanck (ref. Andrea Zacchei)</text:p>
          </table:table-cell>
          <table:table-cell table:style-name="ce23" office:value-type="float" office:value="176211.79" calcext:value-type="float">
            <text:p>176,211.79</text:p>
          </table:table-cell>
          <table:table-cell table:style-name="ce23" office:value-type="float" office:value="1799.75" calcext:value-type="float">
            <text:p>1,799.75</text:p>
          </table:table-cell>
          <table:table-cell table:style-name="ce23" office:value-type="float" office:value="6374.85" calcext:value-type="float">
            <text:p>6,374.8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170005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24</text:p>
          </table:table-cell>
          <table:table-cell table:style-name="ce19" office:value-type="string" calcext:value-type="string">
            <text:p>HORIZON2020 EOSCpilot (ref. Fabio Pasian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170005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24</text:p>
          </table:table-cell>
          <table:table-cell table:style-name="ce19" office:value-type="string" calcext:value-type="string">
            <text:p>HORIZON2020 EOSCpilot (ref. Fabio Pasian)</text:p>
          </table:table-cell>
          <table:table-cell table:style-name="ce23" office:value-type="float" office:value="127430.52" calcext:value-type="float">
            <text:p>127,430.52</text:p>
          </table:table-cell>
          <table:table-cell table:number-columns-repeated="2" table:style-name="ce23" office:value-type="float" office:value="9586.23" calcext:value-type="float">
            <text:p>9,586.2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170007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25</text:p>
          </table:table-cell>
          <table:table-cell table:style-name="ce19" office:value-type="string" calcext:value-type="string">
            <text:p>HORIZON2020: LACEGAL (ref. Gabriella De Luci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170007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25</text:p>
          </table:table-cell>
          <table:table-cell table:style-name="ce19" office:value-type="string" calcext:value-type="string">
            <text:p>HORIZON2020: LACEGAL (ref. Gabriella De Lucia)</text:p>
          </table:table-cell>
          <table:table-cell table:style-name="ce23" office:value-type="float" office:value="71734.62" calcext:value-type="float">
            <text:p>71,734.62</text:p>
          </table:table-cell>
          <table:table-cell table:style-name="ce23" office:value-type="float" office:value="8307.08" calcext:value-type="float">
            <text:p>8,307.08</text:p>
          </table:table-cell>
          <table:table-cell table:style-name="ce23" office:value-type="float" office:value="10784.9" calcext:value-type="float">
            <text:p>10,784.9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1700218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29</text:p>
          </table:table-cell>
          <table:table-cell table:style-name="ce19" office:value-type="string" calcext:value-type="string">
            <text:p>HORIZON2020:ClustersXCosmo (ref. Alexandro Sa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1700218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29</text:p>
          </table:table-cell>
          <table:table-cell table:style-name="ce19" office:value-type="string" calcext:value-type="string">
            <text:p>HORIZON2020:ClustersXCosmo (ref. Alexandro Saro)</text:p>
          </table:table-cell>
          <table:table-cell table:style-name="ce23" office:value-type="float" office:value="98576.96" calcext:value-type="float">
            <text:p>98,576.96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200001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05.06</text:p>
          </table:table-cell>
          <table:table-cell table:style-name="ce19" office:value-type="string" calcext:value-type="string">
            <text:p>ESO VLT UV Spectrograph - CUBES (ref. Stefano Covino)</text:p>
          </table:table-cell>
          <table:table-cell table:number-columns-repeated="2" table:style-name="ce23" office:value-type="float" office:value="400000" calcext:value-type="float">
            <text:p>400,000.00</text:p>
          </table:table-cell>
          <table:table-cell table:style-name="ce23" office:value-type="float" office:value="850000" calcext:value-type="float">
            <text:p>850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200001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05.06</text:p>
          </table:table-cell>
          <table:table-cell table:style-name="ce19" office:value-type="string" calcext:value-type="string">
            <text:p>ESO VLT UV Spectrograph - CUBES (ref. Stefano Covino)</text:p>
          </table:table-cell>
          <table:table-cell table:style-name="ce23" office:value-type="float" office:value="2662683.11" calcext:value-type="float">
            <text:p>2,662,683.11</text:p>
          </table:table-cell>
          <table:table-cell table:style-name="ce23" office:value-type="float" office:value="2042263.77" calcext:value-type="float">
            <text:p>2,042,263.77</text:p>
          </table:table-cell>
          <table:table-cell table:style-name="ce23" office:value-type="float" office:value="696558.68" calcext:value-type="float">
            <text:p>696,558.6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2000013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54</text:p>
          </table:table-cell>
          <table:table-cell table:style-name="ce19" office:value-type="string" calcext:value-type="string">
            <text:p>HORIZON2020: BEHOMO - Grant Agreement 888258 (ref. Stefano Borg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F2000013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54</text:p>
          </table:table-cell>
          <table:table-cell table:style-name="ce19" office:value-type="string" calcext:value-type="string">
            <text:p>HORIZON2020: BEHOMO - Grant Agreement 888258 (ref. Stefano Borg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I150022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03</text:p>
          </table:table-cell>
          <table:table-cell table:style-name="ce19" office:value-type="string" calcext:value-type="string">
            <text:p>HORIZON 2020: ASTERICS (ref. F. Pasian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I150022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03</text:p>
          </table:table-cell>
          <table:table-cell table:style-name="ce19" office:value-type="string" calcext:value-type="string">
            <text:p>HORIZON 2020: ASTERICS (ref. F. Pasian)</text:p>
          </table:table-cell>
          <table:table-cell table:style-name="ce23" office:value-type="float" office:value="309856.84" calcext:value-type="float">
            <text:p>309,856.84</text:p>
          </table:table-cell>
          <table:table-cell table:style-name="ce23" office:value-type="float" office:value="24540.08" calcext:value-type="float">
            <text:p>24,540.08</text:p>
          </table:table-cell>
          <table:table-cell table:style-name="ce23" office:value-type="float" office:value="24451.72" calcext:value-type="float">
            <text:p>24,451.7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I150029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10</text:p>
          </table:table-cell>
          <table:table-cell table:style-name="ce19" office:value-type="string" calcext:value-type="string">
            <text:p>HORIZON 2020: ExaNeSt (ref. Giuliano Taffo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2I150029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10</text:p>
          </table:table-cell>
          <table:table-cell table:style-name="ce19" office:value-type="string" calcext:value-type="string">
            <text:p>HORIZON 2020: ExaNeSt (ref. Giuliano Taffoni)</text:p>
          </table:table-cell>
          <table:table-cell table:style-name="ce23" office:value-type="float" office:value="10219.63" calcext:value-type="float">
            <text:p>10,219.63</text:p>
          </table:table-cell>
          <table:table-cell table:style-name="ce23" office:value-type="float" office:value="1231.42" calcext:value-type="float">
            <text:p>1,231.42</text:p>
          </table:table-cell>
          <table:table-cell table:style-name="ce23" office:value-type="float" office:value="780.75" calcext:value-type="float">
            <text:p>780.7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1700052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36</text:p>
          </table:table-cell>
          <table:table-cell table:style-name="ce19" office:value-type="string" calcext:value-type="string">
            <text:p>HORIZON2020: PLANMAP (ref. Francesca Altier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1700052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36</text:p>
          </table:table-cell>
          <table:table-cell table:style-name="ce19" office:value-type="string" calcext:value-type="string">
            <text:p>HORIZON2020: PLANMAP (ref. Francesca Altieri)</text:p>
          </table:table-cell>
          <table:table-cell table:style-name="ce23" office:value-type="float" office:value="1841.99" calcext:value-type="float">
            <text:p>1,841.99</text:p>
          </table:table-cell>
          <table:table-cell table:style-name="ce23" office:value-type="float" office:value="308" calcext:value-type="float">
            <text:p>308.00</text:p>
          </table:table-cell>
          <table:table-cell table:style-name="ce23" office:value-type="float" office:value="459.24" calcext:value-type="float">
            <text:p>459.2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1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5.01</text:p>
          </table:table-cell>
          <table:table-cell table:style-name="ce19" office:value-type="string" calcext:value-type="string">
            <text:p>XQR-30 (ref. Valentina D'Odoric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1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5.01</text:p>
          </table:table-cell>
          <table:table-cell table:style-name="ce19" office:value-type="string" calcext:value-type="string">
            <text:p>XQR-30 (ref. Valentina D'Odorico)</text:p>
          </table:table-cell>
          <table:table-cell table:style-name="ce23" office:value-type="float" office:value="29782.9" calcext:value-type="float">
            <text:p>29,782.90</text:p>
          </table:table-cell>
          <table:table-cell table:style-name="ce23" office:value-type="float" office:value="23428.07" calcext:value-type="float">
            <text:p>23,428.07</text:p>
          </table:table-cell>
          <table:table-cell table:style-name="ce23" office:value-type="float" office:value="22226.24" calcext:value-type="float">
            <text:p>22,226.2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1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5.09</text:p>
          </table:table-cell>
          <table:table-cell table:style-name="ce19" office:value-type="string" calcext:value-type="string">
            <text:p>Environmental quenching efficiency across the virial volume of the most massive, most distant clusters (ref. V, Strazzull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1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5.09</text:p>
          </table:table-cell>
          <table:table-cell table:style-name="ce19" office:value-type="string" calcext:value-type="string">
            <text:p>Environmental quenching efficiency across the virial volume of the most massive, most distant clusters (ref. V, Strazzullo)</text:p>
          </table:table-cell>
          <table:table-cell table:style-name="ce23" office:value-type="float" office:value="16643.14" calcext:value-type="float">
            <text:p>16,643.14</text:p>
          </table:table-cell>
          <table:table-cell table:style-name="ce23" office:value-type="float" office:value="11824.4" calcext:value-type="float">
            <text:p>11,824.40</text:p>
          </table:table-cell>
          <table:table-cell table:style-name="ce23" office:value-type="float" office:value="7718.53" calcext:value-type="float">
            <text:p>7,718.5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1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5.11</text:p>
          </table:table-cell>
          <table:table-cell table:style-name="ce19" office:value-type="string" calcext:value-type="string">
            <text:p>THE ASTRONOMICAL ORIGIN(s) OF LITHIUM (ref. Paolo Mola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1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5.11</text:p>
          </table:table-cell>
          <table:table-cell table:style-name="ce19" office:value-type="string" calcext:value-type="string">
            <text:p>THE ASTRONOMICAL ORIGIN(s) OF LITHIUM (ref. Paolo Molaro)</text:p>
          </table:table-cell>
          <table:table-cell table:number-columns-repeated="2" table:style-name="ce23" office:value-type="float" office:value="23078.9" calcext:value-type="float">
            <text:p>23,078.90</text:p>
          </table:table-cell>
          <table:table-cell table:style-name="ce23" office:value-type="float" office:value="13331.07" calcext:value-type="float">
            <text:p>13,331.0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2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6.05</text:p>
          </table:table-cell>
          <table:table-cell table:style-name="ce19" office:value-type="string" calcext:value-type="string">
            <text:p>Galactic archaeology with radioactive and stable nuclei (ref, Francesca Matteuc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2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6.05</text:p>
          </table:table-cell>
          <table:table-cell table:style-name="ce19" office:value-type="string" calcext:value-type="string">
            <text:p>Galactic archaeology with radioactive and stable nuclei (ref, Francesca Matteucci)</text:p>
          </table:table-cell>
          <table:table-cell table:number-columns-repeated="2" table:style-name="ce23" office:value-type="float" office:value="4187.14" calcext:value-type="float">
            <text:p>4,187.14</text:p>
          </table:table-cell>
          <table:table-cell table:style-name="ce23" office:value-type="float" office:value="3738.27" calcext:value-type="float">
            <text:p>3,738.2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2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12.06.01</text:p>
          </table:table-cell>
          <table:table-cell table:style-name="ce19" office:value-type="string" calcext:value-type="string">
            <text:p>The critical role of DUST in the cosmic barYon cycle (DUSTY) (ref. Gabriella De Luci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2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12.06.01</text:p>
          </table:table-cell>
          <table:table-cell table:style-name="ce19" office:value-type="string" calcext:value-type="string">
            <text:p>The critical role of DUST in the cosmic barYon cycle (DUSTY) (ref. Gabriella De Lucia)</text:p>
          </table:table-cell>
          <table:table-cell table:style-name="ce23" office:value-type="float" office:value="5196.65" calcext:value-type="float">
            <text:p>5,196.65</text:p>
          </table:table-cell>
          <table:table-cell table:number-columns-repeated="2" table:style-name="ce23" office:value-type="float" office:value="4975.95" calcext:value-type="float">
            <text:p>4,975.9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45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2.03.01</text:p>
          </table:table-cell>
          <table:table-cell table:style-name="ce19" office:value-type="string" calcext:value-type="string">
            <text:p>SOE_0000136 - RadioGaGa (ref. Isabella Paola Caruc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200745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2.03.01</text:p>
          </table:table-cell>
          <table:table-cell table:style-name="ce19" office:value-type="string" calcext:value-type="string">
            <text:p>SOE_0000136 - RadioGaGa (ref. Isabella Paola Carucci)</text:p>
          </table:table-cell>
          <table:table-cell table:style-name="ce23" office:value-type="float" office:value="64834.66" calcext:value-type="float">
            <text:p>64,834.66</text:p>
          </table:table-cell>
          <table:table-cell table:style-name="ce23" office:value-type="float" office:value="45324.74" calcext:value-type="float">
            <text:p>45,324.74</text:p>
          </table:table-cell>
          <table:table-cell table:style-name="ce23" office:value-type="float" office:value="46133.31" calcext:value-type="float">
            <text:p>46,133.3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10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2.02</text:p>
          </table:table-cell>
          <table:table-cell table:style-name="ce19" office:value-type="string" calcext:value-type="string">
            <text:p>Horizon Europe SPACE (ref. Luca Tornatore)</text:p>
          </table:table-cell>
          <table:table-cell table:number-columns-repeated="2" table:style-name="ce23" office:value-type="float" office:value="40521.81" calcext:value-type="float">
            <text:p>40,521.81</text:p>
          </table:table-cell>
          <table:table-cell table:style-name="ce23" office:value-type="float" office:value="70521.81" calcext:value-type="float">
            <text:p>70,521.8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10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2.02</text:p>
          </table:table-cell>
          <table:table-cell table:style-name="ce19" office:value-type="string" calcext:value-type="string">
            <text:p>Horizon Europe SPACE (ref. Luca Tornatore)</text:p>
          </table:table-cell>
          <table:table-cell table:style-name="ce23" office:value-type="float" office:value="209244.99" calcext:value-type="float">
            <text:p>209,244.99</text:p>
          </table:table-cell>
          <table:table-cell table:style-name="ce23" office:value-type="float" office:value="63031.39" calcext:value-type="float">
            <text:p>63,031.39</text:p>
          </table:table-cell>
          <table:table-cell table:style-name="ce23" office:value-type="float" office:value="51342.95" calcext:value-type="float">
            <text:p>51,342.9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119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2.03</text:p>
          </table:table-cell>
          <table:table-cell table:style-name="ce19" office:value-type="string" calcext:value-type="string">
            <text:p>Horizon Europe LACEGAL (ref. Gabriella De Lucia)</text:p>
          </table:table-cell>
          <table:table-cell table:number-columns-repeated="3" table:style-name="ce23" office:value-type="float" office:value="51741.25" calcext:value-type="float">
            <text:p>51,741.2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119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2.03</text:p>
          </table:table-cell>
          <table:table-cell table:style-name="ce19" office:value-type="string" calcext:value-type="string">
            <text:p>Horizon Europe LACEGAL (ref. Gabriella De Lucia)</text:p>
          </table:table-cell>
          <table:table-cell table:style-name="ce23" office:value-type="float" office:value="126997.08" calcext:value-type="float">
            <text:p>126,997.08</text:p>
          </table:table-cell>
          <table:table-cell table:style-name="ce23" office:value-type="float" office:value="20395.11" calcext:value-type="float">
            <text:p>20,395.11</text:p>
          </table:table-cell>
          <table:table-cell table:style-name="ce23" office:value-type="float" office:value="20401.77" calcext:value-type="float">
            <text:p>20,401.7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23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15</text:p>
          </table:table-cell>
          <table:table-cell table:style-name="ce19" office:value-type="string" calcext:value-type="string">
            <text:p>ESA CUBE contract n.4000137645/22/NL/GLC (ref. Fabrizio Fior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23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15</text:p>
          </table:table-cell>
          <table:table-cell table:style-name="ce19" office:value-type="string" calcext:value-type="string">
            <text:p>ESA CUBE contract n.4000137645/22/NL/GLC (ref. Fabrizio Fior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1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1.03</text:p>
          </table:table-cell>
          <table:table-cell table:style-name="ce19" office:value-type="string" calcext:value-type="string">
            <text:p>Witnessing the Birth of the Most Massive Structures of the Universe (ref. Alexandro Sa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1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1.03</text:p>
          </table:table-cell>
          <table:table-cell table:style-name="ce19" office:value-type="string" calcext:value-type="string">
            <text:p>Witnessing the Birth of the Most Massive Structures of the Universe (ref. Alexandro Saro)</text:p>
          </table:table-cell>
          <table:table-cell table:style-name="ce23" office:value-type="float" office:value="155372.51" calcext:value-type="float">
            <text:p>155,372.51</text:p>
          </table:table-cell>
          <table:table-cell table:style-name="ce23" office:value-type="float" office:value="86458.25" calcext:value-type="float">
            <text:p>86,458.25</text:p>
          </table:table-cell>
          <table:table-cell table:style-name="ce23" office:value-type="float" office:value="88371.33" calcext:value-type="float">
            <text:p>88,371.3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69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3.04</text:p>
          </table:table-cell>
          <table:table-cell table:style-name="ce19" office:value-type="string" calcext:value-type="string">
            <text:p>ARCHIE ARchive Cosmic HI &amp; ISM Evolution (ref. Chiara Ferugli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69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3.04</text:p>
          </table:table-cell>
          <table:table-cell table:style-name="ce19" office:value-type="string" calcext:value-type="string">
            <text:p>ARCHIE ARchive Cosmic HI &amp; ISM Evolution (ref. Chiara Feruglio)</text:p>
          </table:table-cell>
          <table:table-cell table:style-name="ce23" office:value-type="float" office:value="20426.49" calcext:value-type="float">
            <text:p>20,426.49</text:p>
          </table:table-cell>
          <table:table-cell table:style-name="ce23" office:value-type="float" office:value="11942.12" calcext:value-type="float">
            <text:p>11,942.12</text:p>
          </table:table-cell>
          <table:table-cell table:style-name="ce23" office:value-type="float" office:value="11974.03" calcext:value-type="float">
            <text:p>11,974.0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79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2.04</text:p>
          </table:table-cell>
          <table:table-cell table:style-name="ce19" office:value-type="string" calcext:value-type="string">
            <text:p>Spectro-perfectionism for high-fidelity spectroscopy (ref. Guido Cup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79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2.04</text:p>
          </table:table-cell>
          <table:table-cell table:style-name="ce19" office:value-type="string" calcext:value-type="string">
            <text:p>Spectro-perfectionism for high-fidelity spectroscopy (ref. Guido Cupani)</text:p>
          </table:table-cell>
          <table:table-cell table:style-name="ce23" office:value-type="float" office:value="88948.09" calcext:value-type="float">
            <text:p>88,948.09</text:p>
          </table:table-cell>
          <table:table-cell table:style-name="ce23" office:value-type="float" office:value="42643.9" calcext:value-type="float">
            <text:p>42,643.90</text:p>
          </table:table-cell>
          <table:table-cell table:style-name="ce23" office:value-type="float" office:value="43144.24" calcext:value-type="float">
            <text:p>43,144.2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8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6.03</text:p>
          </table:table-cell>
          <table:table-cell table:style-name="ce19" office:value-type="string" calcext:value-type="string">
            <text:p>Cosmological Investigation of the Cosmic Web (ref. Stefano Cristi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8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6.03</text:p>
          </table:table-cell>
          <table:table-cell table:style-name="ce19" office:value-type="string" calcext:value-type="string">
            <text:p>Cosmological Investigation of the Cosmic Web (ref. Stefano Cristiani)</text:p>
          </table:table-cell>
          <table:table-cell table:style-name="ce23" office:value-type="float" office:value="36161.25" calcext:value-type="float">
            <text:p>36,161.25</text:p>
          </table:table-cell>
          <table:table-cell table:style-name="ce23" office:value-type="float" office:value="28916.69" calcext:value-type="float">
            <text:p>28,916.69</text:p>
          </table:table-cell>
          <table:table-cell table:style-name="ce23" office:value-type="float" office:value="29673.07" calcext:value-type="float">
            <text:p>29,673.0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8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6.08</text:p>
          </table:table-cell>
          <table:table-cell table:style-name="ce19" office:value-type="string" calcext:value-type="string">
            <text:p>NeuMaSS: Neutrino Masses from Spectroscopic Surveys (ref. Emiliano Sefusatt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8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6.08</text:p>
          </table:table-cell>
          <table:table-cell table:style-name="ce19" office:value-type="string" calcext:value-type="string">
            <text:p>NeuMaSS: Neutrino Masses from Spectroscopic Surveys (ref. Emiliano Sefusatti)</text:p>
          </table:table-cell>
          <table:table-cell table:style-name="ce23" office:value-type="float" office:value="44663.28" calcext:value-type="float">
            <text:p>44,663.28</text:p>
          </table:table-cell>
          <table:table-cell table:style-name="ce23" office:value-type="float" office:value="31149.07" calcext:value-type="float">
            <text:p>31,149.07</text:p>
          </table:table-cell>
          <table:table-cell table:style-name="ce23" office:value-type="float" office:value="31064.82" calcext:value-type="float">
            <text:p>31,064.8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9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23.06.13</text:p>
          </table:table-cell>
          <table:table-cell table:style-name="ce19" office:value-type="string" calcext:value-type="string">
            <text:p>FIRST - First Galaxies in the Cosmic Dawn and the Epoch of Reionization with High Resolution Numerical Simulations (ref. Umberto Mai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3C230069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23.06.13</text:p>
          </table:table-cell>
          <table:table-cell table:style-name="ce19" office:value-type="string" calcext:value-type="string">
            <text:p>FIRST - First Galaxies in the Cosmic Dawn and the Epoch of Reionization with High Resolution Numerical Simulations (ref. Umberto Maio)</text:p>
          </table:table-cell>
          <table:table-cell table:style-name="ce23" office:value-type="float" office:value="38811.74" calcext:value-type="float">
            <text:p>38,811.74</text:p>
          </table:table-cell>
          <table:table-cell table:style-name="ce23" office:value-type="float" office:value="31733.57" calcext:value-type="float">
            <text:p>31,733.57</text:p>
          </table:table-cell>
          <table:table-cell table:style-name="ce23" office:value-type="float" office:value="30832.1" calcext:value-type="float">
            <text:p>30,832.1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4I1900611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3.08</text:p>
          </table:table-cell>
          <table:table-cell table:style-name="ce19" office:value-type="string" calcext:value-type="string">
            <text:p>Zooming into Dark Matter and proto-Galaxies with Cosmic Telescopes (ref. M. Nonin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4I1900611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3.08</text:p>
          </table:table-cell>
          <table:table-cell table:style-name="ce19" office:value-type="string" calcext:value-type="string">
            <text:p>Zooming into Dark Matter and proto-Galaxies with Cosmic Telescopes (ref. M. Nonino)</text:p>
          </table:table-cell>
          <table:table-cell table:style-name="ce23" office:value-type="float" office:value="10117.8" calcext:value-type="float">
            <text:p>10,117.80</text:p>
          </table:table-cell>
          <table:table-cell table:style-name="ce23" office:value-type="float" office:value="2231.64" calcext:value-type="float">
            <text:p>2,231.64</text:p>
          </table:table-cell>
          <table:table-cell table:style-name="ce23" office:value-type="float" office:value="2831.64" calcext:value-type="float">
            <text:p>2,831.6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5F210005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85.09</text:p>
          </table:table-cell>
          <table:table-cell table:style-name="ce19" office:value-type="string" calcext:value-type="string">
            <text:p>New Light on the Intergalactic Medium (ref. Stefano Cristi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5F210005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85.09</text:p>
          </table:table-cell>
          <table:table-cell table:style-name="ce19" office:value-type="string" calcext:value-type="string">
            <text:p>New Light on the Intergalactic Medium (ref. Stefano Cristiani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9003.66" calcext:value-type="float">
            <text:p>9,003.6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5F2100437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61</text:p>
          </table:table-cell>
          <table:table-cell table:style-name="ce19" office:value-type="string" calcext:value-type="string">
            <text:p>HORIZON 2020: ChETEC-INFRA (ref. Gabriele Cescutti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30356.27" calcext:value-type="float">
            <text:p>30,356.2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5F2100437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61</text:p>
          </table:table-cell>
          <table:table-cell table:style-name="ce19" office:value-type="string" calcext:value-type="string">
            <text:p>HORIZON 2020: ChETEC-INFRA (ref. Gabriele Cescutti)</text:p>
          </table:table-cell>
          <table:table-cell table:style-name="ce23" office:value-type="float" office:value="6683.41" calcext:value-type="float">
            <text:p>6,683.41</text:p>
          </table:table-cell>
          <table:table-cell table:number-columns-repeated="2" table:style-name="ce23" office:value-type="float" office:value="6578.98" calcext:value-type="float">
            <text:p>6,578.9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6C18001300008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5.10.04</text:p>
          </table:table-cell>
          <table:table-cell table:style-name="ce19" office:value-type="string" calcext:value-type="string">
            <text:p>PNR 2015-2020 DORA - Ottiche Dispiegabili per Applicazioni di Remote sensing (ref. Gianrico Filacchion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6C18001300008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5.10.04</text:p>
          </table:table-cell>
          <table:table-cell table:style-name="ce19" office:value-type="string" calcext:value-type="string">
            <text:p>PNR 2015-2020 DORA - Ottiche Dispiegabili per Applicazioni di Remote sensing (ref. Gianrico Filacchione)</text:p>
          </table:table-cell>
          <table:table-cell table:style-name="ce23" office:value-type="float" office:value="231683.78" calcext:value-type="float">
            <text:p>231,683.78</text:p>
          </table:table-cell>
          <table:table-cell table:style-name="ce23" office:value-type="float" office:value="66620.48" calcext:value-type="float">
            <text:p>66,620.48</text:p>
          </table:table-cell>
          <table:table-cell table:style-name="ce23" office:value-type="float" office:value="63343.34" calcext:value-type="float">
            <text:p>63,343.3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6C180018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3.05.04</text:p>
          </table:table-cell>
          <table:table-cell table:style-name="ce19" office:value-type="string" calcext:value-type="string">
            <text:p>ESO FORS UP (ref. Paolo Di Marcantonio)</text:p>
          </table:table-cell>
          <table:table-cell table:number-columns-repeated="3" table:style-name="ce23" office:value-type="float" office:value="65000" calcext:value-type="float">
            <text:p>65,00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6C180018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3.05.04</text:p>
          </table:table-cell>
          <table:table-cell table:style-name="ce19" office:value-type="string" calcext:value-type="string">
            <text:p>ESO FORS UP (ref. Paolo Di Marcantonio)</text:p>
          </table:table-cell>
          <table:table-cell table:style-name="ce23" office:value-type="float" office:value="193875.02" calcext:value-type="float">
            <text:p>193,875.02</text:p>
          </table:table-cell>
          <table:table-cell table:style-name="ce23" office:value-type="float" office:value="10465.08" calcext:value-type="float">
            <text:p>10,465.08</text:p>
          </table:table-cell>
          <table:table-cell table:style-name="ce23" office:value-type="float" office:value="5876.78" calcext:value-type="float">
            <text:p>5,876.7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6C1800376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41</text:p>
          </table:table-cell>
          <table:table-cell table:style-name="ce19" office:value-type="string" calcext:value-type="string">
            <text:p>HORIZON2020: HERMES-SP (ref. Fabrizio Fior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6C1800376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41</text:p>
          </table:table-cell>
          <table:table-cell table:style-name="ce19" office:value-type="string" calcext:value-type="string">
            <text:p>HORIZON2020: HERMES-SP (ref. Fabrizio Fiore)</text:p>
          </table:table-cell>
          <table:table-cell table:style-name="ce23" office:value-type="float" office:value="78120.27" calcext:value-type="float">
            <text:p>78,120.27</text:p>
          </table:table-cell>
          <table:table-cell table:number-columns-repeated="2" table:style-name="ce23" office:value-type="float" office:value="76576.92" calcext:value-type="float">
            <text:p>76,576.9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6C19000100006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42</text:p>
          </table:table-cell>
          <table:table-cell table:style-name="ce19" office:value-type="string" calcext:value-type="string">
            <text:p>HORIZON2020: ESCAPE (ref. Giuliano Taffoni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60024.62" calcext:value-type="float">
            <text:p>60,024.6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C96C19000100006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42</text:p>
          </table:table-cell>
          <table:table-cell table:style-name="ce19" office:value-type="string" calcext:value-type="string">
            <text:p>HORIZON2020: ESCAPE (ref. Giuliano Taffoni)</text:p>
          </table:table-cell>
          <table:table-cell table:style-name="ce23" office:value-type="float" office:value="127206.6" calcext:value-type="float">
            <text:p>127,206.60</text:p>
          </table:table-cell>
          <table:table-cell table:style-name="ce23" office:value-type="float" office:value="3324.36" calcext:value-type="float">
            <text:p>3,324.36</text:p>
          </table:table-cell>
          <table:table-cell table:style-name="ce23" office:value-type="float" office:value="2620.56" calcext:value-type="float">
            <text:p>2,620.5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D82C21001030002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18.81</text:p>
          </table:table-cell>
          <table:table-cell table:style-name="ce19" office:value-type="string" calcext:value-type="string">
            <text:p>Progetto GAIN (Gravimetro Aereo INtelligente) (ref. F. Santoli) - POR FESR Lazio 2014/2020 - Accordo di Effettiva Collaborazione INGV/INAF-IAPS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D82C21001030002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18.81</text:p>
          </table:table-cell>
          <table:table-cell table:style-name="ce19" office:value-type="string" calcext:value-type="string">
            <text:p>Progetto GAIN (Gravimetro Aereo INtelligente) (ref. F. Santoli) - POR FESR Lazio 2014/2020 - Accordo di Effettiva Collaborazione INGV/INAF-IAPS</text:p>
          </table:table-cell>
          <table:table-cell table:style-name="ce23" office:value-type="float" office:value="18724.69" calcext:value-type="float">
            <text:p>18,724.69</text:p>
          </table:table-cell>
          <table:table-cell table:style-name="ce23" office:value-type="float" office:value="14502.14" calcext:value-type="float">
            <text:p>14,502.14</text:p>
          </table:table-cell>
          <table:table-cell table:style-name="ce23" office:value-type="float" office:value="1751.92" calcext:value-type="float">
            <text:p>1,751.9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D86C180012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07</text:p>
          </table:table-cell>
          <table:table-cell table:style-name="ce19" office:value-type="string" calcext:value-type="string">
            <text:p>INTENS (ref. G. Consolini) Characterisation of IoNospheric TurbuIENce level by Swarm constellation/Sub-Contratto al Contratto ESA n. 4000125663/18/I-NB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D86C180012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07</text:p>
          </table:table-cell>
          <table:table-cell table:style-name="ce19" office:value-type="string" calcext:value-type="string">
            <text:p>INTENS (ref. G. Consolini) Characterisation of IoNospheric TurbuIENce level by Swarm constellation/Sub-Contratto al Contratto ESA n. 4000125663/18/I-NB</text:p>
          </table:table-cell>
          <table:table-cell table:style-name="ce23" office:value-type="float" office:value="10029.38" calcext:value-type="float">
            <text:p>10,029.38</text:p>
          </table:table-cell>
          <table:table-cell table:number-columns-repeated="2" table:style-name="ce23" office:value-type="float" office:value="7186.36" calcext:value-type="float">
            <text:p>7,186.3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E81F18000330007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1.18.13</text:p>
          </table:table-cell>
          <table:table-cell table:style-name="ce19" office:value-type="string" calcext:value-type="string">
            <text:p>SUPER Supercomputing Unified Platform Emilia-Romagna (ref. G. Malaguti) - POR FESR Regione Emilia Romagna 2014-202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E81F18000330007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1.18.13</text:p>
          </table:table-cell>
          <table:table-cell table:style-name="ce19" office:value-type="string" calcext:value-type="string">
            <text:p>SUPER Supercomputing Unified Platform Emilia-Romagna (ref. G. Malaguti) - POR FESR Regione Emilia Romagna 2014-2020</text:p>
          </table:table-cell>
          <table:table-cell table:style-name="ce23" office:value-type="float" office:value="7211.99" calcext:value-type="float">
            <text:p>7,211.99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14E190001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10.01</text:p>
          </table:table-cell>
          <table:table-cell table:style-name="ce19" office:value-type="string" calcext:value-type="string">
            <text:p>Limadou-2 fase B2/C/D/E1 (ref. Piero Diego) - Accordo Attuativo n. 2019-22-HH.0 dell'Accordo Quadro ASI-INFN n. 2016-4-Q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14E190001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10.01</text:p>
          </table:table-cell>
          <table:table-cell table:style-name="ce19" office:value-type="string" calcext:value-type="string">
            <text:p>Limadou-2 fase B2/C/D/E1 (ref. Piero Diego) - Accordo Attuativo n. 2019-22-HH.0 dell'Accordo Quadro ASI-INFN n. 2016-4-Q.0</text:p>
          </table:table-cell>
          <table:table-cell table:style-name="ce23" office:value-type="float" office:value="291830.92" calcext:value-type="float">
            <text:p>291,830.92</text:p>
          </table:table-cell>
          <table:table-cell table:style-name="ce23" office:value-type="float" office:value="170690.94" calcext:value-type="float">
            <text:p>170,690.94</text:p>
          </table:table-cell>
          <table:table-cell table:style-name="ce23" office:value-type="float" office:value="177913" calcext:value-type="float">
            <text:p>177,913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19C200001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10.02</text:p>
          </table:table-cell>
          <table:table-cell table:style-name="ce19" office:value-type="string" calcext:value-type="string">
            <text:p>Limadou Scienza+ (ref. Piero Diego) - Accordo INAF-INFN su Accordo Attuativo n. 2020-32-HH.0 dell’Accordo Quadro ASI-INFN N. 2016-4-Q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19C200001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10.02</text:p>
          </table:table-cell>
          <table:table-cell table:style-name="ce19" office:value-type="string" calcext:value-type="string">
            <text:p>Limadou Scienza+ (ref. Piero Diego) - Accordo INAF-INFN su Accordo Attuativo n. 2020-32-HH.0 dell’Accordo Quadro ASI-INFN N. 2016-4-Q.0</text:p>
          </table:table-cell>
          <table:table-cell table:style-name="ce23" office:value-type="float" office:value="53868.02" calcext:value-type="float">
            <text:p>53,868.02</text:p>
          </table:table-cell>
          <table:table-cell table:style-name="ce23" office:value-type="float" office:value="37588.08" calcext:value-type="float">
            <text:p>37,588.08</text:p>
          </table:table-cell>
          <table:table-cell table:style-name="ce23" office:value-type="float" office:value="47801.27" calcext:value-type="float">
            <text:p>47,801.2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22F160007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18</text:p>
          </table:table-cell>
          <table:table-cell table:style-name="ce19" office:value-type="string" calcext:value-type="string">
            <text:p>H.E.R.M.E.S - Accordo ASI/Università di Cagliari n. 2016-13-H.0 (ref. Marco Fero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22F160007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18</text:p>
          </table:table-cell>
          <table:table-cell table:style-name="ce19" office:value-type="string" calcext:value-type="string">
            <text:p>H.E.R.M.E.S - Accordo ASI/Università di Cagliari n. 2016-13-H.0 (ref. Marco Fero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33C220002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17</text:p>
          </table:table-cell>
          <table:table-cell table:style-name="ce19" office:value-type="string" calcext:value-type="string">
            <text:p>Missione HERA - Attività scientifiche (ref. Ernesto Palomba) - Accordo Attuativo ASI-UNIBO n. 2022-8-HH.0 dell’Accordo Quadro n. 2015-004-A.0</text:p>
          </table:table-cell>
          <table:table-cell table:number-columns-repeated="2" table:style-name="ce23" office:value-type="float" office:value="95368.91" calcext:value-type="float">
            <text:p>95,368.91</text:p>
          </table:table-cell>
          <table:table-cell table:style-name="ce23" office:value-type="float" office:value="533.29" calcext:value-type="float">
            <text:p>533.2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33C220002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17</text:p>
          </table:table-cell>
          <table:table-cell table:style-name="ce19" office:value-type="string" calcext:value-type="string">
            <text:p>Missione HERA - Attività scientifiche (ref. Ernesto Palomba) - Accordo Attuativo ASI-UNIBO n. 2022-8-HH.0 dell’Accordo Quadro n. 2015-004-A.0</text:p>
          </table:table-cell>
          <table:table-cell table:style-name="ce23" office:value-type="float" office:value="204696" calcext:value-type="float">
            <text:p>204,696.00</text:p>
          </table:table-cell>
          <table:table-cell table:style-name="ce23" office:value-type="float" office:value="95593.08" calcext:value-type="float">
            <text:p>95,593.08</text:p>
          </table:table-cell>
          <table:table-cell table:style-name="ce23" office:value-type="float" office:value="81643.53" calcext:value-type="float">
            <text:p>81,643.5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33C240001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27</text:p>
          </table:table-cell>
          <table:table-cell table:style-name="ce19" office:value-type="string" calcext:value-type="string">
            <text:p>Studio preliminare dei payloads per la missione URANUS flagship di NASA (ref. Federico Tosi)</text:p>
          </table:table-cell>
          <table:table-cell table:style-name="ce23" office:value-type="float" office:value="176834.46" calcext:value-type="float">
            <text:p>176,834.46</text:p>
          </table:table-cell>
          <table:table-cell table:number-columns-repeated="2" table:style-name="ce23" office:value-type="float" office:value="76738.56" calcext:value-type="float">
            <text:p>76,738.5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34I200000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11</text:p>
          </table:table-cell>
          <table:table-cell table:style-name="ce19" office:value-type="string" calcext:value-type="string">
            <text:p>Partecipazione Italiana alla fase A della Missione TRIDENT (Ref. Alessandra Migliorini) su Accordo ASI-UNIBO n. 2020-13-HH.0 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34I200000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11</text:p>
          </table:table-cell>
          <table:table-cell table:style-name="ce19" office:value-type="string" calcext:value-type="string">
            <text:p>Partecipazione Italiana alla fase A della Missione TRIDENT (Ref. Alessandra Migliorini) su Accordo ASI-UNIBO n. 2020-13-HH.0 </text:p>
          </table:table-cell>
          <table:table-cell table:number-columns-repeated="3" table:style-name="ce23" office:value-type="float" office:value="795" calcext:value-type="float">
            <text:p>795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37F21000000007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2.10.64</text:p>
          </table:table-cell>
          <table:table-cell table:style-name="ce19" office:value-type="string" calcext:value-type="string">
            <text:p>HORIZON2020 EUPEX (ref. Luca Tornator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37F21000000007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2.10.64</text:p>
          </table:table-cell>
          <table:table-cell table:style-name="ce19" office:value-type="string" calcext:value-type="string">
            <text:p>HORIZON2020 EUPEX (ref. Luca Tornatore)</text:p>
          </table:table-cell>
          <table:table-cell table:style-name="ce23" office:value-type="float" office:value="37758.22" calcext:value-type="float">
            <text:p>37,758.22</text:p>
          </table:table-cell>
          <table:table-cell table:style-name="ce23" office:value-type="float" office:value="94.73" calcext:value-type="float">
            <text:p>94.73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46C170000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51</text:p>
          </table:table-cell>
          <table:table-cell table:style-name="ce19" office:value-type="string" calcext:value-type="string">
            <text:p>Programma LSPE (ref. F. Villa): installazione e campagna osservativa dello Strumento STRIP su Accordo Attuativo ASI/Universita' degli Studi di Milano n. 2018-21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46C170000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51</text:p>
          </table:table-cell>
          <table:table-cell table:style-name="ce19" office:value-type="string" calcext:value-type="string">
            <text:p>Programma LSPE (ref. F. Villa): installazione e campagna osservativa dello Strumento STRIP su Accordo Attuativo ASI/Universita' degli Studi di Milano n. 2018-21HH.0</text:p>
          </table:table-cell>
          <table:table-cell table:style-name="ce23" office:value-type="float" office:value="58825.08" calcext:value-type="float">
            <text:p>58,825.08</text:p>
          </table:table-cell>
          <table:table-cell table:style-name="ce23" office:value-type="float" office:value="1830" calcext:value-type="float">
            <text:p>1,830.00</text:p>
          </table:table-cell>
          <table:table-cell table:style-name="ce23" office:value-type="float" office:value="35380" calcext:value-type="float">
            <text:p>35,38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I180001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9.07</text:p>
          </table:table-cell>
          <table:table-cell table:style-name="ce19" office:value-type="string" calcext:value-type="string">
            <text:p>BepiColombo SERENA Fase E1 (ref. Stefano Orsini) - Accordo Attuativo n. 2018-8-HH.0 - Partecipazione scientifica alla missione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175918.5" calcext:value-type="float">
            <text:p>175,918.5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I180001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9.07</text:p>
          </table:table-cell>
          <table:table-cell table:style-name="ce19" office:value-type="string" calcext:value-type="string">
            <text:p>BepiColombo SERENA Fase E1 (ref. Stefano Orsini) - Accordo Attuativo n. 2018-8-HH.0 - Partecipazione scientifica alla missione</text:p>
          </table:table-cell>
          <table:table-cell table:style-name="ce23" office:value-type="float" office:value="34969.47" calcext:value-type="float">
            <text:p>34,969.47</text:p>
          </table:table-cell>
          <table:table-cell table:style-name="ce23" office:value-type="float" office:value="0" calcext:value-type="float">
            <text:p>0.00</text:p>
          </table:table-cell>
          <table:table-cell table:style-name="ce23" office:value-type="float" office:value="1282.03" calcext:value-type="float">
            <text:p>1,282.0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I1800019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21</text:p>
          </table:table-cell>
          <table:table-cell table:style-name="ce19" office:value-type="string" calcext:value-type="string">
            <text:p>HERMES Technological Pathfinder - HTP - Attività scientifiche" (ref. Fabrizio Fior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I1800019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21</text:p>
          </table:table-cell>
          <table:table-cell table:style-name="ce19" office:value-type="string" calcext:value-type="string">
            <text:p>HERMES Technological Pathfinder - HTP - Attività scientifiche" (ref. Fabrizio Fior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I180002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24</text:p>
          </table:table-cell>
          <table:table-cell table:style-name="ce19" office:value-type="string" calcext:value-type="string">
            <text:p>ADAM - Advanced Detectors for x-ray Astronomy Missions (ref. M. Feroci) - Accordo Attuativo ASI-INAF n. 2018-11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I180002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24</text:p>
          </table:table-cell>
          <table:table-cell table:style-name="ce19" office:value-type="string" calcext:value-type="string">
            <text:p>ADAM - Advanced Detectors for x-ray Astronomy Missions (ref. M. Feroci) - Accordo Attuativo ASI-INAF n. 2018-11-HH.0</text:p>
          </table:table-cell>
          <table:table-cell table:style-name="ce23" office:value-type="float" office:value="26160.13" calcext:value-type="float">
            <text:p>26,160.13</text:p>
          </table:table-cell>
          <table:table-cell table:style-name="ce23" office:value-type="float" office:value="0" calcext:value-type="float">
            <text:p>0.00</text:p>
          </table:table-cell>
          <table:table-cell table:style-name="ce23" office:value-type="float" office:value="402.39" calcext:value-type="float">
            <text:p>402.3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0800013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3.02</text:p>
          </table:table-cell>
          <table:table-cell table:style-name="ce19" office:value-type="string" calcext:value-type="string">
            <text:p>DAWN Fase E2 - Attività Scientifica e Supporto alla Missione - ASI (I/031/08/0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0800013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3.02</text:p>
          </table:table-cell>
          <table:table-cell table:style-name="ce19" office:value-type="string" calcext:value-type="string">
            <text:p>DAWN Fase E2 - Attività Scientifica e Supporto alla Missione - ASI (I/031/08/0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0900054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6.02</text:p>
          </table:table-cell>
          <table:table-cell table:style-name="ce19" office:value-type="string" calcext:value-type="string">
            <text:p>Cassini Huygens Fase E2 Attività Scientifiche - ASI (I/01509/0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0900054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6.02</text:p>
          </table:table-cell>
          <table:table-cell table:style-name="ce19" office:value-type="string" calcext:value-type="string">
            <text:p>Cassini Huygens Fase E2 Attività Scientifiche - ASI (I/01509/0)</text:p>
          </table:table-cell>
          <table:table-cell table:style-name="ce23" office:value-type="float" office:value="25554.38" calcext:value-type="float">
            <text:p>25,554.38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000031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19.03</text:p>
          </table:table-cell>
          <table:table-cell table:style-name="ce19" office:value-type="string" calcext:value-type="string">
            <text:p>Agile Fase operativa+post operativa - Accordo attuativo ASI I/042/10/0 (ref. Marco Tav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000031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19.03</text:p>
          </table:table-cell>
          <table:table-cell table:style-name="ce19" office:value-type="string" calcext:value-type="string">
            <text:p>Agile Fase operativa+post operativa - Accordo attuativo ASI I/042/10/0 (ref. Marco Tavani)</text:p>
          </table:table-cell>
          <table:table-cell table:style-name="ce23" office:value-type="float" office:value="5000" calcext:value-type="float">
            <text:p>5,000.0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000042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2.03</text:p>
          </table:table-cell>
          <table:table-cell table:style-name="ce19" office:value-type="string" calcext:value-type="string">
            <text:p>Venus Express - Attività scientifica - Fase E - ASI( I/050/10/0) - (ref. Giuseppe Piccio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000042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2.03</text:p>
          </table:table-cell>
          <table:table-cell table:style-name="ce19" office:value-type="string" calcext:value-type="string">
            <text:p>Venus Express - Attività scientifica - Fase E - ASI( I/050/10/0) - (ref. Giuseppe Piccioni)</text:p>
          </table:table-cell>
          <table:table-cell table:style-name="ce23" office:value-type="float" office:value="6079.03" calcext:value-type="float">
            <text:p>6,079.03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0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3.04</text:p>
          </table:table-cell>
          <table:table-cell table:style-name="ce19" office:value-type="string" calcext:value-type="string">
            <text:p>DAWN Continuazione Fase E2 - Attività Scientifica e Supporto ASI I/004/12/0 (ref. M. C. De Sanctis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0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3.04</text:p>
          </table:table-cell>
          <table:table-cell table:style-name="ce19" office:value-type="string" calcext:value-type="string">
            <text:p>DAWN Continuazione Fase E2 - Attività Scientifica e Supporto ASI I/004/12/0 (ref. M. C. De Sanctis)</text:p>
          </table:table-cell>
          <table:table-cell table:style-name="ce23" office:value-type="float" office:value="64987.42" calcext:value-type="float">
            <text:p>64,987.42</text:p>
          </table:table-cell>
          <table:table-cell table:number-columns-repeated="2" table:style-name="ce23" office:value-type="float" office:value="1623.99" calcext:value-type="float">
            <text:p>1,623.9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1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03</text:p>
          </table:table-cell>
          <table:table-cell table:style-name="ce19" office:value-type="string" calcext:value-type="string">
            <text:p>Missione LOFT - Assessment Phase - ASI (I/021/12/0) (ref. Marco Fero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1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03</text:p>
          </table:table-cell>
          <table:table-cell table:style-name="ce19" office:value-type="string" calcext:value-type="string">
            <text:p>Missione LOFT - Assessment Phase - ASI (I/021/12/0) (ref. Marco Fero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1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37.04</text:p>
          </table:table-cell>
          <table:table-cell table:style-name="ce19" office:value-type="string" calcext:value-type="string">
            <text:p>Euclid attivitá relativa fase B2/C - ASI Accordo n. I/023/12/0 (ref. L. Valenzian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1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37.04</text:p>
          </table:table-cell>
          <table:table-cell table:style-name="ce19" office:value-type="string" calcext:value-type="string">
            <text:p>Euclid attivitá relativa fase B2/C - ASI Accordo n. I/023/12/0 (ref. L. Valenziano)</text:p>
          </table:table-cell>
          <table:table-cell table:style-name="ce23" office:value-type="float" office:value="42186.27" calcext:value-type="float">
            <text:p>42,186.27</text:p>
          </table:table-cell>
          <table:table-cell table:style-name="ce23" office:value-type="float" office:value="1241.04" calcext:value-type="float">
            <text:p>1,241.04</text:p>
          </table:table-cell>
          <table:table-cell table:style-name="ce23" office:value-type="float" office:value="16115.46" calcext:value-type="float">
            <text:p>16,115.4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19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4.03</text:p>
          </table:table-cell>
          <table:table-cell table:style-name="ce19" office:value-type="string" calcext:value-type="string">
            <text:p>Rosetta Fase E - Accordo ASI/INAF (I/024/12/0) (ref. Gianrico Filacchion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19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4.03</text:p>
          </table:table-cell>
          <table:table-cell table:style-name="ce19" office:value-type="string" calcext:value-type="string">
            <text:p>Rosetta Fase E - Accordo ASI/INAF (I/024/12/0) (ref. Gianrico Filacchione)</text:p>
          </table:table-cell>
          <table:table-cell table:style-name="ce23" office:value-type="float" office:value="18867.12" calcext:value-type="float">
            <text:p>18,867.12</text:p>
          </table:table-cell>
          <table:table-cell table:style-name="ce23" office:value-type="float" office:value="18862.82" calcext:value-type="float">
            <text:p>18,862.82</text:p>
          </table:table-cell>
          <table:table-cell table:style-name="ce23" office:value-type="float" office:value="22223.8" calcext:value-type="float">
            <text:p>22,223.8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3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19.05</text:p>
          </table:table-cell>
          <table:table-cell table:style-name="ce19" office:value-type="string" calcext:value-type="string">
            <text:p>Agile - Estensione fase operativa e post operativa - ASI/INAF I/028/12/0 <text:s/>(ref. M. Tavani)</text:p>
          </table:table-cell>
          <table:table-cell table:number-columns-repeated="2" table:style-name="ce23" office:value-type="float" office:value="149207.42" calcext:value-type="float">
            <text:p>149,207.42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3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19.05</text:p>
          </table:table-cell>
          <table:table-cell table:style-name="ce19" office:value-type="string" calcext:value-type="string">
            <text:p>Agile - Estensione fase operativa e post operativa - ASI/INAF I/028/12/0 <text:s/>(ref. M. Tavani)</text:p>
          </table:table-cell>
          <table:table-cell table:style-name="ce23" office:value-type="float" office:value="636006.66" calcext:value-type="float">
            <text:p>636,006.66</text:p>
          </table:table-cell>
          <table:table-cell table:style-name="ce23" office:value-type="float" office:value="268893.95" calcext:value-type="float">
            <text:p>268,893.95</text:p>
          </table:table-cell>
          <table:table-cell table:style-name="ce23" office:value-type="float" office:value="259801.77" calcext:value-type="float">
            <text:p>259,801.7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7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95</text:p>
          </table:table-cell>
          <table:table-cell table:style-name="ce19" office:value-type="string" calcext:value-type="string">
            <text:p>NuSTAR - Accordo n. ASI/INAF n. I/037/12/0 (ref. Fabrizio Fiore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1J120007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95</text:p>
          </table:table-cell>
          <table:table-cell table:style-name="ce19" office:value-type="string" calcext:value-type="string">
            <text:p>NuSTAR - Accordo n. ASI/INAF n. I/037/12/0 (ref. Fabrizio Fiore)</text:p>
          </table:table-cell>
          <table:table-cell table:style-name="ce23" office:value-type="float" office:value="52715.02" calcext:value-type="float">
            <text:p>52,715.02</text:p>
          </table:table-cell>
          <table:table-cell table:style-name="ce23" office:value-type="float" office:value="1778.93" calcext:value-type="float">
            <text:p>1,778.93</text:p>
          </table:table-cell>
          <table:table-cell table:style-name="ce23" office:value-type="float" office:value="1679.08" calcext:value-type="float">
            <text:p>1,679.0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1150006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06</text:p>
          </table:table-cell>
          <table:table-cell table:style-name="ce19" office:value-type="string" calcext:value-type="string">
            <text:p>Missione L2 di ESA: Assessment phase della missione Athena -ASI n.2015-046-R.0 (ref. Luigi Pi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1150006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06</text:p>
          </table:table-cell>
          <table:table-cell table:style-name="ce19" office:value-type="string" calcext:value-type="string">
            <text:p>Missione L2 di ESA: Assessment phase della missione Athena -ASI n.2015-046-R.0 (ref. Luigi Piro)</text:p>
          </table:table-cell>
          <table:table-cell table:style-name="ce23" office:value-type="float" office:value="37991.86" calcext:value-type="float">
            <text:p>37,991.86</text:p>
          </table:table-cell>
          <table:table-cell table:style-name="ce23" office:value-type="float" office:value="13045.5" calcext:value-type="float">
            <text:p>13,045.50</text:p>
          </table:table-cell>
          <table:table-cell table:style-name="ce23" office:value-type="float" office:value="9797.39" calcext:value-type="float">
            <text:p>9,797.3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60002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11</text:p>
          </table:table-cell>
          <table:table-cell table:style-name="ce19" office:value-type="string" calcext:value-type="string">
            <text:p>PixDD-ASI n. 2016-18-H.0 (ref. Marco Fero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60002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11</text:p>
          </table:table-cell>
          <table:table-cell table:style-name="ce19" office:value-type="string" calcext:value-type="string">
            <text:p>PixDD-ASI n. 2016-18-H.0 (ref. Marco Fero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60003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45.03</text:p>
          </table:table-cell>
          <table:table-cell table:style-name="ce19" office:value-type="string" calcext:value-type="string">
            <text:p>Juno-Jiram fase E: Gestione dell'esperimento ed utilizzazione dati...- ASI 2016-23-H.0 (Ref.A. Adriani)</text:p>
          </table:table-cell>
          <table:table-cell table:number-columns-repeated="2" table:style-name="ce23" office:value-type="float" office:value="150000" calcext:value-type="float">
            <text:p>150,000.00</text:p>
          </table:table-cell>
          <table:table-cell table:style-name="ce23" office:value-type="float" office:value="237550.85" calcext:value-type="float">
            <text:p>237,550.8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60003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45.03</text:p>
          </table:table-cell>
          <table:table-cell table:style-name="ce19" office:value-type="string" calcext:value-type="string">
            <text:p>Juno-Jiram fase E: Gestione dell'esperimento ed utilizzazione dati...- ASI 2016-23-H.0 (Ref.A. Adriani)</text:p>
          </table:table-cell>
          <table:table-cell table:style-name="ce23" office:value-type="float" office:value="269152.64" calcext:value-type="float">
            <text:p>269,152.64</text:p>
          </table:table-cell>
          <table:table-cell table:style-name="ce23" office:value-type="float" office:value="137540.57" calcext:value-type="float">
            <text:p>137,540.57</text:p>
          </table:table-cell>
          <table:table-cell table:style-name="ce23" office:value-type="float" office:value="147149.57" calcext:value-type="float">
            <text:p>147,149.5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60004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1.02</text:p>
          </table:table-cell>
          <table:table-cell table:style-name="ce19" office:value-type="string" calcext:value-type="string">
            <text:p>COSMOS (ref. G. Malaguti) - Attività di studio per la Comunità Scientifica di Cosmologia (su Accordo ASI/Dipartimento di Fisica dell'Università di Roma Tor Vergata n. 2016-24-H.0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60004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1.02</text:p>
          </table:table-cell>
          <table:table-cell table:style-name="ce19" office:value-type="string" calcext:value-type="string">
            <text:p>Attività di studio per la Comunità Scientifica di Cosmologia – COSMOS (su Accordo ASI/Dipartimento di Fisica dell'Università di Roma Tor Vergata n. 2016-24-H.0)(ref. Giuseppe Malaguti)</text:p>
          </table:table-cell>
          <table:table-cell table:style-name="ce23" office:value-type="float" office:value="8631.13" calcext:value-type="float">
            <text:p>8,631.13</text:p>
          </table:table-cell>
          <table:table-cell table:number-columns-repeated="2" table:style-name="ce23" office:value-type="float" office:value="6538.29" calcext:value-type="float">
            <text:p>6,538.2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70001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6.01</text:p>
          </table:table-cell>
          <table:table-cell table:style-name="ce19" office:value-type="string" calcext:value-type="string">
            <text:p>Estensione attività scientifiche per Cassini fase E" - Accordo ASI/INAF n. 2017-10-H.0 (ref. Priscilla Cerro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70001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6.01</text:p>
          </table:table-cell>
          <table:table-cell table:style-name="ce19" office:value-type="string" calcext:value-type="string">
            <text:p>Estensione attività scientifiche per Cassini fase E" - Accordo ASI/INAF n. 2017-10-H.0 (ref. Priscilla Cerroni)</text:p>
          </table:table-cell>
          <table:table-cell table:style-name="ce23" office:value-type="float" office:value="11807.72" calcext:value-type="float">
            <text:p>11,807.72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70002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17</text:p>
          </table:table-cell>
          <table:table-cell table:style-name="ce19" office:value-type="string" calcext:value-type="string">
            <text:p>Partecipazione Italiana alla missione IXPE della Nasa: realizzazione e test dell'Instrument System e supporto per le fasi B/C/D - Accordo ASI/INAF n. 2017-12-H.0 (ref. Paolo Soffitt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F170002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17</text:p>
          </table:table-cell>
          <table:table-cell table:style-name="ce19" office:value-type="string" calcext:value-type="string">
            <text:p>Partecipazione Italiana alla missione IXPE della Nasa: realizzazione e test dell'Instrument System e supporto per le fasi B/C/D - Accordo ASI/INAF n. 2017-12-H.0 (ref. Paolo Soffitta)</text:p>
          </table:table-cell>
          <table:table-cell table:style-name="ce23" office:value-type="float" office:value="17090.71" calcext:value-type="float">
            <text:p>17,090.71</text:p>
          </table:table-cell>
          <table:table-cell table:number-columns-repeated="2" table:style-name="ce23" office:value-type="float" office:value="8119.25" calcext:value-type="float">
            <text:p>8,119.2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40012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01</text:p>
          </table:table-cell>
          <table:table-cell table:style-name="ce19" office:value-type="string" calcext:value-type="string">
            <text:p>ATHENA -Rivelatori criogenici superconduttivi per astrofisica spaziale - Accordo ASI (ref. L. Pir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40012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01</text:p>
          </table:table-cell>
          <table:table-cell table:style-name="ce19" office:value-type="string" calcext:value-type="string">
            <text:p>ATHENA -Rivelatori criogenici superconduttivi per astrofisica spaziale - Accordo ASI (ref. L. Piro)</text:p>
          </table:table-cell>
          <table:table-cell table:style-name="ce23" office:value-type="float" office:value="177.7" calcext:value-type="float">
            <text:p>177.70</text:p>
          </table:table-cell>
          <table:table-cell table:style-name="ce23" office:value-type="float" office:value="157.6" calcext:value-type="float">
            <text:p>157.60</text:p>
          </table:table-cell>
          <table:table-cell table:style-name="ce23" office:value-type="float" office:value="187.5" calcext:value-type="float">
            <text:p>187.5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40013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45.02</text:p>
          </table:table-cell>
          <table:table-cell table:style-name="ce19" office:value-type="string" calcext:value-type="string">
            <text:p>Juno-Jiram Supporto operazioni durante la fase di crociera - Accordo ASI 2014-050-R.O.(ref. Adria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40013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45.02</text:p>
          </table:table-cell>
          <table:table-cell table:style-name="ce19" office:value-type="string" calcext:value-type="string">
            <text:p>Juno-Jiram Supporto operazioni durante la fase di crociera - Accordo ASI 2014-050-R.O.(ref. Adriani)</text:p>
          </table:table-cell>
          <table:table-cell table:style-name="ce23" office:value-type="float" office:value="1143.74" calcext:value-type="float">
            <text:p>1,143.74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50000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33.04</text:p>
          </table:table-cell>
          <table:table-cell table:style-name="ce19" office:value-type="string" calcext:value-type="string">
            <text:p>ExoMars 2018 – Attività scientifica per lo sviluppo del payload italiano (ref. Maria C. De Sanctis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50000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33.04</text:p>
          </table:table-cell>
          <table:table-cell table:style-name="ce19" office:value-type="string" calcext:value-type="string">
            <text:p>ExoMars 2018 – Attività scientifica per lo sviluppo del payload italiano (ref. Maria C. De Sanctis)</text:p>
          </table:table-cell>
          <table:table-cell table:style-name="ce23" office:value-type="float" office:value="28003.1" calcext:value-type="float">
            <text:p>28,003.10</text:p>
          </table:table-cell>
          <table:table-cell table:number-columns-repeated="2" table:style-name="ce23" office:value-type="float" office:value="3286.07" calcext:value-type="float">
            <text:p>3,286.0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50002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9.03</text:p>
          </table:table-cell>
          <table:table-cell table:style-name="ce19" office:value-type="string" calcext:value-type="string">
            <text:p>Serena fasi B2/C/D su BepiColombo MPO - Accordo attuativo ASI I/081/09/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50002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9.03</text:p>
          </table:table-cell>
          <table:table-cell table:style-name="ce19" office:value-type="string" calcext:value-type="string">
            <text:p>Serena fasi B2/C/D su BepiColombo MPO - Accordo attuativo ASI I/081/09/0</text:p>
          </table:table-cell>
          <table:table-cell table:style-name="ce23" office:value-type="float" office:value="28182.18" calcext:value-type="float">
            <text:p>28,182.18</text:p>
          </table:table-cell>
          <table:table-cell table:style-name="ce23" office:value-type="float" office:value="400.73" calcext:value-type="float">
            <text:p>400.73</text:p>
          </table:table-cell>
          <table:table-cell table:style-name="ce23" office:value-type="float" office:value="305" calcext:value-type="float">
            <text:p>305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50005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04</text:p>
          </table:table-cell>
          <table:table-cell table:style-name="ce19" office:value-type="string" calcext:value-type="string">
            <text:p>Missione M4 di ESA: Fase di assessment della missione XIPE-ASI n. 2015-034- R.0 (ref. P. Soffitta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50005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04</text:p>
          </table:table-cell>
          <table:table-cell table:style-name="ce19" office:value-type="string" calcext:value-type="string">
            <text:p>Missione M4 di ESA: Fase di assessment della missione XIPE-ASI n. 2015-034- R.0 (ref. P. Soffitta)</text:p>
          </table:table-cell>
          <table:table-cell table:style-name="ce23" office:value-type="float" office:value="4708.85" calcext:value-type="float">
            <text:p>4,708.85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50005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05</text:p>
          </table:table-cell>
          <table:table-cell table:style-name="ce19" office:value-type="string" calcext:value-type="string">
            <text:p>Missione M4 di ESA: Fase di assessment della missione THOR-ASI n. 2015-039-R.0 (ref. F. Marcuc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2I150005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05</text:p>
          </table:table-cell>
          <table:table-cell table:style-name="ce19" office:value-type="string" calcext:value-type="string">
            <text:p>Missione M4 di ESA: Fase di assessment della missione THOR-ASI n. 2015-039-R.0 (ref. F. Marcuc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1700019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9.06</text:p>
          </table:table-cell>
          <table:table-cell table:style-name="ce19" office:value-type="string" calcext:value-type="string">
            <text:p>Missione BepiColombo - Attività Scientifica di fase E per SIMBIO-SYS,ISA e PHEBUS - Accordo attuativo n. 2017-47- H.0. (ref. Pasquale Palumbo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1700019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9.06</text:p>
          </table:table-cell>
          <table:table-cell table:style-name="ce19" office:value-type="string" calcext:value-type="string">
            <text:p>Missione BepiColombo - Attività Scientifica di fase E per SIMBIO-SYS,ISA e PHEBUS - Accordo attuativo n. 2017-47- H.0. (ref. Pasquale Palumbo)</text:p>
          </table:table-cell>
          <table:table-cell table:style-name="ce23" office:value-type="float" office:value="255767.39" calcext:value-type="float">
            <text:p>255,767.39</text:p>
          </table:table-cell>
          <table:table-cell table:style-name="ce23" office:value-type="float" office:value="90001.94" calcext:value-type="float">
            <text:p>90,001.94</text:p>
          </table:table-cell>
          <table:table-cell table:style-name="ce23" office:value-type="float" office:value="190334.85" calcext:value-type="float">
            <text:p>190,334.8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170002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33.07</text:p>
          </table:table-cell>
          <table:table-cell table:style-name="ce19" office:value-type="string" calcext:value-type="string">
            <text:p>ExoMars MA_MISS - Attività scientifica Fase E (ref. M.C. De Sanctis) - Accordo Attuativo n. <text:s/>2017.48.H.O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170002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33.07</text:p>
          </table:table-cell>
          <table:table-cell table:style-name="ce19" office:value-type="string" calcext:value-type="string">
            <text:p>ExoMars MA_MISS - Attività scientifica Fase E (ref. M.C. De Sanctis) - Accordo Attuativo n. <text:s/>2017.48.H.O</text:p>
          </table:table-cell>
          <table:table-cell table:style-name="ce23" office:value-type="float" office:value="32813.99" calcext:value-type="float">
            <text:p>32,813.99</text:p>
          </table:table-cell>
          <table:table-cell table:style-name="ce23" office:value-type="float" office:value="2890.23" calcext:value-type="float">
            <text:p>2,890.23</text:p>
          </table:table-cell>
          <table:table-cell table:style-name="ce23" office:value-type="float" office:value="2499.16" calcext:value-type="float">
            <text:p>2,499.1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05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18</text:p>
          </table:table-cell>
          <table:table-cell table:style-name="ce19" office:value-type="string" calcext:value-type="string">
            <text:p>Hayabusa 2 (ref E. Palomba) - Attività scientifiche per l’estensione della missione - Accordo n. 2022-12-HH.0 all’Accordo Quadro tra ASI e INAF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64057.04" calcext:value-type="float">
            <text:p>64,057.0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05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18</text:p>
          </table:table-cell>
          <table:table-cell table:style-name="ce19" office:value-type="string" calcext:value-type="string">
            <text:p>Hayabusa 2 (ref E. Palomba) - Attività scientifiche per l’estensione della missione - Accordo n. 2022-12-HH.0 all’Accordo Quadro tra ASI e INAF</text:p>
          </table:table-cell>
          <table:table-cell table:style-name="ce23" office:value-type="float" office:value="10474.57" calcext:value-type="float">
            <text:p>10,474.57</text:p>
          </table:table-cell>
          <table:table-cell table:style-name="ce23" office:value-type="float" office:value="1837.4" calcext:value-type="float">
            <text:p>1,837.40</text:p>
          </table:table-cell>
          <table:table-cell table:style-name="ce23" office:value-type="float" office:value="30521.45" calcext:value-type="float">
            <text:p>30,521.4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06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22</text:p>
          </table:table-cell>
          <table:table-cell table:style-name="ce19" office:value-type="string" calcext:value-type="string">
            <text:p>Attività scientifiche di fase B della missione VERITAS - ACCORDO ATTUATIVO n. 2022-15-HH.0 (ref. Gaetano Di Achille)</text:p>
          </table:table-cell>
          <table:table-cell table:number-columns-repeated="2" table:style-name="ce23" office:value-type="float" office:value="44392.86" calcext:value-type="float">
            <text:p>44,392.86</text:p>
          </table:table-cell>
          <table:table-cell table:style-name="ce23" office:value-type="float" office:value="6018.19" calcext:value-type="float">
            <text:p>6,018.1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06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22</text:p>
          </table:table-cell>
          <table:table-cell table:style-name="ce19" office:value-type="string" calcext:value-type="string">
            <text:p>Attività scientifiche di fase B della missione VERITAS - ACCORDO ATTUATIVO n. 2022-15-HH.0 (ref. Gaetano Di Achille)</text:p>
          </table:table-cell>
          <table:table-cell table:style-name="ce23" office:value-type="float" office:value="84114.07" calcext:value-type="float">
            <text:p>84,114.07</text:p>
          </table:table-cell>
          <table:table-cell table:style-name="ce23" office:value-type="float" office:value="25928.02" calcext:value-type="float">
            <text:p>25,928.02</text:p>
          </table:table-cell>
          <table:table-cell table:style-name="ce23" office:value-type="float" office:value="27790.91" calcext:value-type="float">
            <text:p>27,790.9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06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9.08</text:p>
          </table:table-cell>
          <table:table-cell table:style-name="ce19" office:value-type="string" calcext:value-type="string">
            <text:p>Radio scienza: attività scientifiche per la fase E della missione BepiColombo e per la missione estesa Juno - ACCORDO ATTUATIVO n. 2022-16-HH.0 (ref. Gaetano Di Achille)</text:p>
          </table:table-cell>
          <table:table-cell table:number-columns-repeated="2" table:style-name="ce23" office:value-type="float" office:value="27000" calcext:value-type="float">
            <text:p>27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06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9.08</text:p>
          </table:table-cell>
          <table:table-cell table:style-name="ce19" office:value-type="string" calcext:value-type="string">
            <text:p>Radio scienza: attività scientifiche per la fase E della missione BepiColombo e per la missione estesa Juno - ACCORDO ATTUATIVO n. 2022-16-HH.0 (ref. Gaetano Di Achille)</text:p>
          </table:table-cell>
          <table:table-cell table:style-name="ce23" office:value-type="float" office:value="62114.84" calcext:value-type="float">
            <text:p>62,114.84</text:p>
          </table:table-cell>
          <table:table-cell table:style-name="ce23" office:value-type="float" office:value="28023.81" calcext:value-type="float">
            <text:p>28,023.81</text:p>
          </table:table-cell>
          <table:table-cell table:style-name="ce23" office:value-type="float" office:value="27981.66" calcext:value-type="float">
            <text:p>27,981.6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15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33</text:p>
          </table:table-cell>
          <table:table-cell table:style-name="ce19" office:value-type="string" calcext:value-type="string">
            <text:p>Partecipazione italiana alla missione IXPE della NASA – realizzazione e test dell’Instrument System e supporto per la Fase E (ref. Paolo Soffitta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534606.39" calcext:value-type="float">
            <text:p>534,606.3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15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33</text:p>
          </table:table-cell>
          <table:table-cell table:style-name="ce19" office:value-type="string" calcext:value-type="string">
            <text:p>Partecipazione italiana alla missione IXPE della NASA – realizzazione e test dell’Instrument System e supporto per la Fase E (ref. Paolo Soffitta)</text:p>
          </table:table-cell>
          <table:table-cell table:style-name="ce23" office:value-type="float" office:value="681284.8" calcext:value-type="float">
            <text:p>681,284.80</text:p>
          </table:table-cell>
          <table:table-cell table:style-name="ce23" office:value-type="float" office:value="492093.35" calcext:value-type="float">
            <text:p>492,093.35</text:p>
          </table:table-cell>
          <table:table-cell table:style-name="ce23" office:value-type="float" office:value="535486.57" calcext:value-type="float">
            <text:p>535,486.5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18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41</text:p>
          </table:table-cell>
          <table:table-cell table:style-name="ce19" office:value-type="string" calcext:value-type="string">
            <text:p>HERMES Pathfinder - Operazioni e sfruttamento scientifico (ref. Fabrizio Fiore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248463.86" calcext:value-type="float">
            <text:p>248,463.8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18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41</text:p>
          </table:table-cell>
          <table:table-cell table:style-name="ce19" office:value-type="string" calcext:value-type="string">
            <text:p>HERMES Pathfinder - Operazioni e sfruttamento scientifico (ref. Fabrizio Fiore)</text:p>
          </table:table-cell>
          <table:table-cell table:style-name="ce23" office:value-type="float" office:value="279184.19" calcext:value-type="float">
            <text:p>279,184.19</text:p>
          </table:table-cell>
          <table:table-cell table:style-name="ce23" office:value-type="float" office:value="272648.46" calcext:value-type="float">
            <text:p>272,648.46</text:p>
          </table:table-cell>
          <table:table-cell table:style-name="ce23" office:value-type="float" office:value="295222.36" calcext:value-type="float">
            <text:p>295,222.3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19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23</text:p>
          </table:table-cell>
          <table:table-cell table:style-name="ce19" office:value-type="string" calcext:value-type="string">
            <text:p>Realizzazione dello strumento VISTA per la partecipazione italiana alla missione TianWen2 di CNSA <text:s/>- ACCORDO ATTUATIVO n. 2022-27-HH.0 ( res. Ernesto Palomba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313769.28" calcext:value-type="float">
            <text:p>313,769.2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20019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23</text:p>
          </table:table-cell>
          <table:table-cell table:style-name="ce19" office:value-type="string" calcext:value-type="string">
            <text:p>Realizzazione dello strumento VISTA per la partecipazione italiana alla missione TianWen2 di CNSA <text:s/>- ACCORDO ATTUATIVO n. 2022-27-HH.0 ( res. Ernesto Palomba)</text:p>
          </table:table-cell>
          <table:table-cell table:style-name="ce23" office:value-type="float" office:value="791617.81" calcext:value-type="float">
            <text:p>791,617.81</text:p>
          </table:table-cell>
          <table:table-cell table:style-name="ce23" office:value-type="float" office:value="395003.49" calcext:value-type="float">
            <text:p>395,003.49</text:p>
          </table:table-cell>
          <table:table-cell table:style-name="ce23" office:value-type="float" office:value="409915.16" calcext:value-type="float">
            <text:p>409,915.1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30000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33.09</text:p>
          </table:table-cell>
          <table:table-cell table:style-name="ce19" office:value-type="string" calcext:value-type="string">
            <text:p>Attività Scientifica di preparazione all'esplorazione marziana ACCORDO ATTUATIVO n. 2023-3-HH.0 (ref. Maria Cristina De Sanctis )</text:p>
          </table:table-cell>
          <table:table-cell table:number-columns-repeated="2" table:style-name="ce23" office:value-type="float" office:value="599777.25" calcext:value-type="float">
            <text:p>599,777.25</text:p>
          </table:table-cell>
          <table:table-cell table:style-name="ce23" office:value-type="float" office:value="134157.54" calcext:value-type="float">
            <text:p>134,157.5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30000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33.09</text:p>
          </table:table-cell>
          <table:table-cell table:style-name="ce19" office:value-type="string" calcext:value-type="string">
            <text:p>Attività Scientifica di preparazione all'esplorazione marziana ACCORDO ATTUATIVO n. 2023-3-HH.0 (ref. Maria Cristina De Sanctis )</text:p>
          </table:table-cell>
          <table:table-cell table:style-name="ce23" office:value-type="float" office:value="1194624.71" calcext:value-type="float">
            <text:p>1,194,624.71</text:p>
          </table:table-cell>
          <table:table-cell table:style-name="ce23" office:value-type="float" office:value="549752.03" calcext:value-type="float">
            <text:p>549,752.03</text:p>
          </table:table-cell>
          <table:table-cell table:style-name="ce23" office:value-type="float" office:value="528703.04" calcext:value-type="float">
            <text:p>528,703.0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30002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1.04</text:p>
          </table:table-cell>
          <table:table-cell table:style-name="ce19" office:value-type="string" calcext:value-type="string">
            <text:p>Missione ESA Comet Interceptor: Supporto al team scientifico per le fasi C/D1 (ref. Vincenzo Della Corte)</text:p>
          </table:table-cell>
          <table:table-cell table:style-name="ce23" office:value-type="float" office:value="554952.29" calcext:value-type="float">
            <text:p>554,952.29</text:p>
          </table:table-cell>
          <table:table-cell table:style-name="ce23" office:value-type="float" office:value="67073.13" calcext:value-type="float">
            <text:p>67,073.13</text:p>
          </table:table-cell>
          <table:table-cell table:style-name="ce23" office:value-type="float" office:value="65697.8" calcext:value-type="float">
            <text:p>65,697.8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30003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2.04</text:p>
          </table:table-cell>
          <table:table-cell table:style-name="ce19" office:value-type="string" calcext:value-type="string">
            <text:p>Attività di supporto al team scientifico per lo spettrometro I/R nell’ambito della partecipazione alla missione MAX degli Emirati Arabi Uniti – fasi B/C/D1_MIST-A (ref. Gianrico Filacchione)</text:p>
          </table:table-cell>
          <table:table-cell table:number-columns-repeated="2" table:style-name="ce23" office:value-type="float" office:value="449972.25" calcext:value-type="float">
            <text:p>449,972.25</text:p>
          </table:table-cell>
          <table:table-cell table:style-name="ce23" office:value-type="float" office:value="99255.93" calcext:value-type="float">
            <text:p>99,255.9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30004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54</text:p>
          </table:table-cell>
          <table:table-cell table:style-name="ce19" office:value-type="string" calcext:value-type="string">
            <text:p>ASTERIA - Contratto ASI INAF-UniTorVergata n.2023-5-U.0 (ref. Laura Silva)</text:p>
          </table:table-cell>
          <table:table-cell table:number-columns-repeated="2" table:style-name="ce23" office:value-type="float" office:value="19377.8" calcext:value-type="float">
            <text:p>19,377.80</text:p>
          </table:table-cell>
          <table:table-cell table:style-name="ce23" office:value-type="float" office:value="29066.7" calcext:value-type="float">
            <text:p>29,066.7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30004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54</text:p>
          </table:table-cell>
          <table:table-cell table:style-name="ce19" office:value-type="string" calcext:value-type="string">
            <text:p>ASTERIA - Contratto ASI INAF-UniTorVergata n.2023-5-U.0 (ref. Laura Silva)</text:p>
          </table:table-cell>
          <table:table-cell table:style-name="ce23" office:value-type="float" office:value="31025.52" calcext:value-type="float">
            <text:p>31,025.52</text:p>
          </table:table-cell>
          <table:table-cell table:style-name="ce23" office:value-type="float" office:value="30110.8" calcext:value-type="float">
            <text:p>30,110.80</text:p>
          </table:table-cell>
          <table:table-cell table:style-name="ce23" office:value-type="float" office:value="30390.85" calcext:value-type="float">
            <text:p>30,390.8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30005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3</text:p>
          </table:table-cell>
          <table:table-cell table:style-name="ce19" office:value-type="string" calcext:value-type="string">
            <text:p>VEDRAI – VNIR Enhanced Dynamic RAnge Instrument <text:s/>ACCORDO ATTUATIVO n. 2023-38-HH.0 (ref. Vincenzo della Corte)</text:p>
          </table:table-cell>
          <table:table-cell table:number-columns-repeated="2" table:style-name="ce23" office:value-type="float" office:value="89112.99" calcext:value-type="float">
            <text:p>89,112.99</text:p>
          </table:table-cell>
          <table:table-cell table:style-name="ce23" office:value-type="float" office:value="78014.49" calcext:value-type="float">
            <text:p>78,014.4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30011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79.03</text:p>
          </table:table-cell>
          <table:table-cell table:style-name="ce19" office:value-type="string" calcext:value-type="string">
            <text:p>Detriti spaziali e sostenibilità delle attività spaziali a lungo-termine (ref. Germano Bianchi)</text:p>
          </table:table-cell>
          <table:table-cell table:number-columns-repeated="2" table:style-name="ce23" office:value-type="float" office:value="500000" calcext:value-type="float">
            <text:p>500,000.00</text:p>
          </table:table-cell>
          <table:table-cell table:style-name="ce23" office:value-type="float" office:value="464735.16" calcext:value-type="float">
            <text:p>464,735.1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30011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79.03</text:p>
          </table:table-cell>
          <table:table-cell table:style-name="ce19" office:value-type="string" calcext:value-type="string">
            <text:p>Detriti spaziali e sostenibilità delle attività spaziali a lungo-termine (ref. Germano Bianchi)</text:p>
          </table:table-cell>
          <table:table-cell table:style-name="ce23" office:value-type="float" office:value="650562.74" calcext:value-type="float">
            <text:p>650,562.74</text:p>
          </table:table-cell>
          <table:table-cell table:style-name="ce23" office:value-type="float" office:value="59879.39" calcext:value-type="float">
            <text:p>59,879.39</text:p>
          </table:table-cell>
          <table:table-cell table:style-name="ce23" office:value-type="float" office:value="268617.28" calcext:value-type="float">
            <text:p>268,617.2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33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26</text:p>
          </table:table-cell>
          <table:table-cell table:style-name="ce19" office:value-type="string" calcext:value-type="string">
            <text:p>SWEATERS (Space WEATher Ena Radiation Sensors) - Fase B - ACCORDO ATTUATIVO n. 2024-7-HH.0 (ref. Elisabetta De Angelis)</text:p>
          </table:table-cell>
          <table:table-cell table:number-columns-repeated="2" table:style-name="ce23" office:value-type="float" office:value="250000" calcext:value-type="float">
            <text:p>250,000.00</text:p>
          </table:table-cell>
          <table:table-cell table:style-name="ce23" office:value-type="float" office:value="1654.07" calcext:value-type="float">
            <text:p>1,654.0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33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26</text:p>
          </table:table-cell>
          <table:table-cell table:style-name="ce19" office:value-type="string" calcext:value-type="string">
            <text:p>SWEATERS (Space WEATher Ena Radiation Sensors) - Fase B - ACCORDO ATTUATIVO n. 2024-7-HH.0 (ref. Elisabetta De Angelis)</text:p>
          </table:table-cell>
          <table:table-cell table:style-name="ce23" office:value-type="float" office:value="485175.73" calcext:value-type="float">
            <text:p>485,175.73</text:p>
          </table:table-cell>
          <table:table-cell table:style-name="ce23" office:value-type="float" office:value="64677.44" calcext:value-type="float">
            <text:p>64,677.44</text:p>
          </table:table-cell>
          <table:table-cell table:style-name="ce23" office:value-type="float" office:value="54789.41" calcext:value-type="float">
            <text:p>54,789.4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69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57.01</text:p>
          </table:table-cell>
          <table:table-cell table:style-name="ce19" office:value-type="string" calcext:value-type="string">
            <text:p>Attività di Fase A per la missione Plasma Observatory - ACCORDO ATTUATIVO n. 2024-15-HH.0 (ref. Maria Federica Marcucci) </text:p>
          </table:table-cell>
          <table:table-cell table:number-columns-repeated="2" table:style-name="ce23" office:value-type="float" office:value="250000" calcext:value-type="float">
            <text:p>250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69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57.01</text:p>
          </table:table-cell>
          <table:table-cell table:style-name="ce19" office:value-type="string" calcext:value-type="string">
            <text:p>Attività di Fase A per la missione Plasma Observatory - ACCORDO ATTUATIVO n. 2024-15-HH.0 (ref. Maria Federica Marcucci) </text:p>
          </table:table-cell>
          <table:table-cell table:style-name="ce23" office:value-type="float" office:value="644420.36" calcext:value-type="float">
            <text:p>644,420.36</text:p>
          </table:table-cell>
          <table:table-cell table:style-name="ce23" office:value-type="float" office:value="91037.1" calcext:value-type="float">
            <text:p>91,037.10</text:p>
          </table:table-cell>
          <table:table-cell table:style-name="ce23" office:value-type="float" office:value="79917.09" calcext:value-type="float">
            <text:p>79,917.0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7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29</text:p>
          </table:table-cell>
          <table:table-cell table:style-name="ce19" office:value-type="string" calcext:value-type="string">
            <text:p>Attività di Fase A della missione M-MATISSE: Mars - Magnetosphere ATmosphere Ionosphere ACCORDO ATTUATIVO n. 2024-16-HH.0 (ref. Raffaella D’Amicis)</text:p>
          </table:table-cell>
          <table:table-cell table:number-columns-repeated="2" table:style-name="ce23" office:value-type="float" office:value="120000" calcext:value-type="float">
            <text:p>120,000.00</text:p>
          </table:table-cell>
          <table:table-cell table:style-name="ce23" office:value-type="float" office:value="2049.72" calcext:value-type="float">
            <text:p>2,049.7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7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29</text:p>
          </table:table-cell>
          <table:table-cell table:style-name="ce19" office:value-type="string" calcext:value-type="string">
            <text:p>Attività di Fase A della missione M-MATISSE: Mars - Magnetosphere ATmosphere Ionosphere ACCORDO ATTUATIVO n. 2024-16-HH.0 (ref. Raffaella D’Amicis)</text:p>
          </table:table-cell>
          <table:table-cell table:style-name="ce23" office:value-type="float" office:value="225507.91" calcext:value-type="float">
            <text:p>225,507.91</text:p>
          </table:table-cell>
          <table:table-cell table:style-name="ce23" office:value-type="float" office:value="11600.03" calcext:value-type="float">
            <text:p>11,600.03</text:p>
          </table:table-cell>
          <table:table-cell table:style-name="ce23" office:value-type="float" office:value="24800.03" calcext:value-type="float">
            <text:p>24,800.0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7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46</text:p>
          </table:table-cell>
          <table:table-cell table:style-name="ce19" office:value-type="string" calcext:value-type="string">
            <text:p>Attività di fase A per la missione THESEUS, candidata M7 di ESA (ref. Lorenzo Amati)</text:p>
          </table:table-cell>
          <table:table-cell table:number-columns-repeated="2" table:style-name="ce23" office:value-type="float" office:value="200000" calcext:value-type="float">
            <text:p>200,000.00</text:p>
          </table:table-cell>
          <table:table-cell table:style-name="ce23" office:value-type="float" office:value="22730.5" calcext:value-type="float">
            <text:p>22,730.5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7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46</text:p>
          </table:table-cell>
          <table:table-cell table:style-name="ce19" office:value-type="string" calcext:value-type="string">
            <text:p>Attività di fase A per la missione THESEUS, candidata M7 di ESA (ref. Lorenzo Amati)</text:p>
          </table:table-cell>
          <table:table-cell table:style-name="ce23" office:value-type="float" office:value="400000" calcext:value-type="float">
            <text:p>400,000.00</text:p>
          </table:table-cell>
          <table:table-cell table:style-name="ce23" office:value-type="float" office:value="28743.36" calcext:value-type="float">
            <text:p>28,743.36</text:p>
          </table:table-cell>
          <table:table-cell table:style-name="ce23" office:value-type="float" office:value="25865.83" calcext:value-type="float">
            <text:p>25,865.8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78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9.09</text:p>
          </table:table-cell>
          <table:table-cell table:style-name="ce19" office:value-type="string" calcext:value-type="string">
            <text:p>Attività scientifiche missione BepiColombo (strumenti SIMBIO-SYS, ISA e PHEBUS) relative alla fine della fase di crociera e alla fase scientifica nominale A.A. n. 2024-18-HH.0 (ref. Pasquale Palumbo)</text:p>
          </table:table-cell>
          <table:table-cell table:number-columns-repeated="2" table:style-name="ce23" office:value-type="float" office:value="700054.4" calcext:value-type="float">
            <text:p>700,054.40</text:p>
          </table:table-cell>
          <table:table-cell table:style-name="ce23" office:value-type="float" office:value="4988.35" calcext:value-type="float">
            <text:p>4,988.3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78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9.09</text:p>
          </table:table-cell>
          <table:table-cell table:style-name="ce19" office:value-type="string" calcext:value-type="string">
            <text:p>Attività scientifiche missione BepiColombo (strumenti SIMBIO-SYS, ISA e PHEBUS) relative alla fine della fase di crociera e alla fase scientifica nominale A.A. n. 2024-18-HH.0 (ref. Pasquale Palumbo)</text:p>
          </table:table-cell>
          <table:table-cell table:style-name="ce23" office:value-type="float" office:value="1120030.33" calcext:value-type="float">
            <text:p>1,120,030.33</text:p>
          </table:table-cell>
          <table:table-cell table:style-name="ce23" office:value-type="float" office:value="425400.7" calcext:value-type="float">
            <text:p>425,400.70</text:p>
          </table:table-cell>
          <table:table-cell table:style-name="ce23" office:value-type="float" office:value="437893.11" calcext:value-type="float">
            <text:p>437,893.1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8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31</text:p>
          </table:table-cell>
          <table:table-cell table:style-name="ce19" office:value-type="string" calcext:value-type="string">
            <text:p>Studio preliminare di payload per missioni sulla luna di Saturno Encelado - ACCORDO ATTUATIVO n. 2024-19-HH.0 (ref. Maria Cristina De Sanctis)</text:p>
          </table:table-cell>
          <table:table-cell table:number-columns-repeated="2" table:style-name="ce23" office:value-type="float" office:value="240000" calcext:value-type="float">
            <text:p>240,000.00</text:p>
          </table:table-cell>
          <table:table-cell table:style-name="ce23" office:value-type="float" office:value="18210.55" calcext:value-type="float">
            <text:p>18,210.5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40008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31</text:p>
          </table:table-cell>
          <table:table-cell table:style-name="ce19" office:value-type="string" calcext:value-type="string">
            <text:p>Studio preliminare di payload per missioni sulla luna di Saturno Encelado - ACCORDO ATTUATIVO n. 2024-19-HH.0 (ref. Maria Cristina De Sanctis)</text:p>
          </table:table-cell>
          <table:table-cell table:style-name="ce23" office:value-type="float" office:value="440000" calcext:value-type="float">
            <text:p>440,000.00</text:p>
          </table:table-cell>
          <table:table-cell table:style-name="ce23" office:value-type="float" office:value="88217.28" calcext:value-type="float">
            <text:p>88,217.28</text:p>
          </table:table-cell>
          <table:table-cell table:style-name="ce23" office:value-type="float" office:value="46384.25" calcext:value-type="float">
            <text:p>46,384.2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500023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34</text:p>
          </table:table-cell>
          <table:table-cell table:style-name="ce19" office:value-type="string" calcext:value-type="string">
            <text:p>Attività scientifiche propedeutiche alla partecipazione alla missione PRIMA del JPL/NASA Accordo Attuativo ASI/INAF n. 2025-6-HH.0 (ref. Anna Maria Di Giorgio)</text:p>
          </table:table-cell>
          <table:table-cell table:number-columns-repeated="2" table:style-name="ce23" office:value-type="float" office:value="200000" calcext:value-type="float">
            <text:p>200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500023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34</text:p>
          </table:table-cell>
          <table:table-cell table:style-name="ce19" office:value-type="string" calcext:value-type="string">
            <text:p>Attività scientifiche propedeutiche alla partecipazione alla missione PRIMA del JPL/NASA Accordo Attuativo ASI/INAF n. 2025-6-HH.0 (ref. Anna Maria Di Giorgio)</text:p>
          </table:table-cell>
          <table:table-cell table:style-name="ce23" office:value-type="float" office:value="400000" calcext:value-type="float">
            <text:p>400,000.00</text:p>
          </table:table-cell>
          <table:table-cell table:style-name="ce23" office:value-type="float" office:value="16553.04" calcext:value-type="float">
            <text:p>16,553.04</text:p>
          </table:table-cell>
          <table:table-cell table:style-name="ce23" office:value-type="float" office:value="11723.98" calcext:value-type="float">
            <text:p>11,723.9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500042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5.05</text:p>
          </table:table-cell>
          <table:table-cell table:style-name="ce19" office:value-type="string" calcext:value-type="string">
            <text:p>Missione GAIA - Partecipazione Italiana al DPAC – supporto alle attività- Accordo attuativo ASI-INAF 2025-10-HH.O (ref. Mario Gilberto Lattanzi)</text:p>
          </table:table-cell>
          <table:table-cell table:number-columns-repeated="2" table:style-name="ce23" office:value-type="float" office:value="450000" calcext:value-type="float">
            <text:p>450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C2500042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5.05</text:p>
          </table:table-cell>
          <table:table-cell table:style-name="ce19" office:value-type="string" calcext:value-type="string">
            <text:p>Missione GAIA - Partecipazione Italiana al DPAC – supporto alle attività- Accordo attuativo ASI-INAF 2025-10-HH.O (ref. Mario Gilberto Lattanzi)</text:p>
          </table:table-cell>
          <table:table-cell table:style-name="ce23" office:value-type="float" office:value="450000" calcext:value-type="float">
            <text:p>450,000.00</text:p>
          </table:table-cell>
          <table:table-cell table:style-name="ce23" office:value-type="float" office:value="144731.38" calcext:value-type="float">
            <text:p>144,731.38</text:p>
          </table:table-cell>
          <table:table-cell table:style-name="ce23" office:value-type="float" office:value="136843.2" calcext:value-type="float">
            <text:p>136,843.2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D2400017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37.02</text:p>
          </table:table-cell>
          <table:table-cell table:style-name="ce19" office:value-type="string" calcext:value-type="string">
            <text:p>Attività scientifica per la missione Euclid – fase E ACCORDO ATTUATIVO n. 2024-10-HH.0 (ref. Anna Maria Di Giorgio)</text:p>
          </table:table-cell>
          <table:table-cell table:number-columns-repeated="2" table:style-name="ce23" office:value-type="float" office:value="1900000" calcext:value-type="float">
            <text:p>1,900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3D2400017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37.02</text:p>
          </table:table-cell>
          <table:table-cell table:style-name="ce19" office:value-type="string" calcext:value-type="string">
            <text:p>Attività scientifica per la missione Euclid – fase E ACCORDO ATTUATIVO n. 2024-10-HH.0 (ref. Anna Maria Di Giorgio)</text:p>
          </table:table-cell>
          <table:table-cell table:style-name="ce23" office:value-type="float" office:value="3056761.43" calcext:value-type="float">
            <text:p>3,056,761.43</text:p>
          </table:table-cell>
          <table:table-cell table:style-name="ce23" office:value-type="float" office:value="1182642.85" calcext:value-type="float">
            <text:p>1,182,642.85</text:p>
          </table:table-cell>
          <table:table-cell table:style-name="ce23" office:value-type="float" office:value="805449.82" calcext:value-type="float">
            <text:p>805,449.82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08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17.08</text:p>
          </table:table-cell>
          <table:table-cell table:style-name="ce19" office:value-type="string" calcext:value-type="string">
            <text:p>Attività scientifiche per i Radar di Mars Express e MRO Fase E2 - Continuazione- Accordo Attuativo ASI-INAF n. 2019-21-HH.0 (ref. Marco Cartacc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08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17.08</text:p>
          </table:table-cell>
          <table:table-cell table:style-name="ce19" office:value-type="string" calcext:value-type="string">
            <text:p>Attività scientifiche per i Radar di Mars Express e MRO Fase E2 - Continuazione- Accordo Attuativo ASI-INAF n. 2019-21-HH.0 (ref. Marco Cartacci)</text:p>
          </table:table-cell>
          <table:table-cell table:style-name="ce23" office:value-type="float" office:value="1500.02" calcext:value-type="float">
            <text:p>1,500.02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0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30</text:p>
          </table:table-cell>
          <table:table-cell table:style-name="ce19" office:value-type="string" calcext:value-type="string">
            <text:p>Missione L2 di ESA: Fase A-B1 della missione Athena-Accordo Attuativo ASI-INAF n. 2019-27-HH.0 (ref. Luigi Piro)</text:p>
          </table:table-cell>
          <table:table-cell table:number-columns-repeated="2" table:style-name="ce23" office:value-type="float" office:value="1600000" calcext:value-type="float">
            <text:p>1,600,000.00</text:p>
          </table:table-cell>
          <table:table-cell table:style-name="ce23" office:value-type="float" office:value="474999.89" calcext:value-type="float">
            <text:p>474,999.89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0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30</text:p>
          </table:table-cell>
          <table:table-cell table:style-name="ce19" office:value-type="string" calcext:value-type="string">
            <text:p>Missione L2 di ESA: Fase A-B1 della missione Athena-Accordo Attuativo ASI-INAF n. 2019-27-HH.0 (ref. Luigi Piro)</text:p>
          </table:table-cell>
          <table:table-cell table:style-name="ce23" office:value-type="float" office:value="2480943.39" calcext:value-type="float">
            <text:p>2,480,943.39</text:p>
          </table:table-cell>
          <table:table-cell table:style-name="ce23" office:value-type="float" office:value="368610.17" calcext:value-type="float">
            <text:p>368,610.17</text:p>
          </table:table-cell>
          <table:table-cell table:style-name="ce23" office:value-type="float" office:value="449606.83" calcext:value-type="float">
            <text:p>449,606.8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620002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31</text:p>
          </table:table-cell>
          <table:table-cell table:style-name="ce19" office:value-type="string" calcext:value-type="string">
            <text:p>HEMERA (ref. L. Natalucci) - Supporto allo sviluppo dei payload italiani selezionati per voli su pallone stratosferico - Accordo Attuativo n. 2019-33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620002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31</text:p>
          </table:table-cell>
          <table:table-cell table:style-name="ce19" office:value-type="string" calcext:value-type="string">
            <text:p>HEMERA - Supporto allo sviluppo dei payload italiani selezionati per voli su pallone stratosferico - Accordo Attuativo n. 2019-33-HH.0 (ref. L. Natalucci)</text:p>
          </table:table-cell>
          <table:table-cell table:style-name="ce23" office:value-type="float" office:value="22852.45" calcext:value-type="float">
            <text:p>22,852.45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6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34</text:p>
          </table:table-cell>
          <table:table-cell table:style-name="ce19" office:value-type="string" calcext:value-type="string">
            <text:p>Analisi di fattibilità di una camera VNIR per la missione ASI-JPL nel TIR (ref. V. Della Corte) - Accordo Attuativo ASI/INAF n. 2019-34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6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34</text:p>
          </table:table-cell>
          <table:table-cell table:style-name="ce19" office:value-type="string" calcext:value-type="string">
            <text:p>Analisi di fattibilità di una camera VNIR per la missione ASI-JPL nel TIR (ref. V. Della Corte) - Accordo Attuativo ASI/INAF n. 2019-34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6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0.05</text:p>
          </table:table-cell>
          <table:table-cell table:style-name="ce19" office:value-type="string" calcext:value-type="string">
            <text:p>INTEGRAL: attività scientifiche di sfruttamento dei dati e supporto in orbita (ref. Lorenzo Natalucci) - Accordo Attuativo n. 2019-35-HH.0</text:p>
          </table:table-cell>
          <table:table-cell table:number-columns-repeated="2" table:style-name="ce23" office:value-type="float" office:value="55000" calcext:value-type="float">
            <text:p>55,000.00</text:p>
          </table:table-cell>
          <table:table-cell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6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0.05</text:p>
          </table:table-cell>
          <table:table-cell table:style-name="ce19" office:value-type="string" calcext:value-type="string">
            <text:p>INTEGRAL: attività scientifiche di sfruttamento dei dati e supporto in orbita (ref. Lorenzo Natalucci) - Accordo Attuativo n. 2019-35-HH.0</text:p>
          </table:table-cell>
          <table:table-cell table:style-name="ce23" office:value-type="float" office:value="240634.76" calcext:value-type="float">
            <text:p>240,634.76</text:p>
          </table:table-cell>
          <table:table-cell table:style-name="ce23" office:value-type="float" office:value="94162.29" calcext:value-type="float">
            <text:p>94,162.29</text:p>
          </table:table-cell>
          <table:table-cell table:style-name="ce23" office:value-type="float" office:value="89872.44" calcext:value-type="float">
            <text:p>89,872.44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9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35</text:p>
          </table:table-cell>
          <table:table-cell table:style-name="ce19" office:value-type="string" calcext:value-type="string">
            <text:p>Missione cinese eXTP (ref. Marco Feroci) - Partecipazione italiana alla attività di fase B1 - Accordo Attuativo ASI-INAF n. 2020-3-HH.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454081.47" calcext:value-type="float">
            <text:p>454,081.47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9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35</text:p>
          </table:table-cell>
          <table:table-cell table:style-name="ce19" office:value-type="string" calcext:value-type="string">
            <text:p>Missione cinese eXTP (ref. Marco Feroci) - Partecipazione italiana alla attività di fase B1 - Accordo Attuativo ASI-INAF n. 2020-3-HH.0</text:p>
          </table:table-cell>
          <table:table-cell table:style-name="ce23" office:value-type="float" office:value="582475.19" calcext:value-type="float">
            <text:p>582,475.19</text:p>
          </table:table-cell>
          <table:table-cell table:style-name="ce23" office:value-type="float" office:value="237530.5" calcext:value-type="float">
            <text:p>237,530.50</text:p>
          </table:table-cell>
          <table:table-cell table:style-name="ce23" office:value-type="float" office:value="187981.76" calcext:value-type="float">
            <text:p>187,981.7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9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1.01</text:p>
          </table:table-cell>
          <table:table-cell table:style-name="ce19" office:value-type="string" calcext:value-type="string">
            <text:p>ESA Comet Interceptor (ref. V. Della Corte) - Partecipazione italiana alla fase 0 - Accordo Attuativo n. 2020-4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9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1.01</text:p>
          </table:table-cell>
          <table:table-cell table:style-name="ce19" office:value-type="string" calcext:value-type="string">
            <text:p>ESA Comet Interceptor (ref. V. Della Corte) - Partecipazione italiana alla fase 0 - Accordo Attuativo n. 2020-4-HH.0</text:p>
          </table:table-cell>
          <table:table-cell table:style-name="ce23" office:value-type="float" office:value="10998.6" calcext:value-type="float">
            <text:p>10,998.6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9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37</text:p>
          </table:table-cell>
          <table:table-cell table:style-name="ce19" office:value-type="string" calcext:value-type="string">
            <text:p>GAMMA FLASH - Accordo ASI-INAF n. 2020-5-HH.0 (ref. Enrico Virgilli)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92878.35" calcext:value-type="float">
            <text:p>92,878.3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190019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37</text:p>
          </table:table-cell>
          <table:table-cell table:style-name="ce19" office:value-type="string" calcext:value-type="string">
            <text:p>GAMMA FLASH - Accordo ASI-INAF n. 2020-5-HH.0 (ref. Enrico Virgilli)</text:p>
          </table:table-cell>
          <table:table-cell table:style-name="ce23" office:value-type="float" office:value="94489.8" calcext:value-type="float">
            <text:p>94,489.80</text:p>
          </table:table-cell>
          <table:table-cell table:style-name="ce23" office:value-type="float" office:value="35262.67" calcext:value-type="float">
            <text:p>35,262.67</text:p>
          </table:table-cell>
          <table:table-cell table:style-name="ce23" office:value-type="float" office:value="61461.61" calcext:value-type="float">
            <text:p>61,461.6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2000023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68</text:p>
          </table:table-cell>
          <table:table-cell table:style-name="ce19" office:value-type="string" calcext:value-type="string">
            <text:p>Partecipazione italiana alla fase A della missione LiteBIRD (ref. G. Morgante) - Acc. attuativo INAF-Dip. Fisica UniTorvergata n 2020-9-HH.0 su Acc. Quadro ASI-UniTorvergata n. 2016-28-H.0</text:p>
          </table:table-cell>
          <table:table-cell table:number-columns-repeated="2" table:style-name="ce23" office:value-type="float" office:value="18750" calcext:value-type="float">
            <text:p>18,750.00</text:p>
          </table:table-cell>
          <table:table-cell table:style-name="ce23" office:value-type="float" office:value="239978.21" calcext:value-type="float">
            <text:p>239,978.2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2000023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68</text:p>
          </table:table-cell>
          <table:table-cell table:style-name="ce19" office:value-type="string" calcext:value-type="string">
            <text:p>Partecipazione italiana alla fase A della missione LiteBIRD (ref. G. Morgante) - Acc. attuativo INAF-Dip. Fisica UniTorvergata n 2020-9-HH.0 su Acc. Quadro ASI-UniTorvergata n. 2016-28-H.0</text:p>
          </table:table-cell>
          <table:table-cell table:style-name="ce23" office:value-type="float" office:value="106376.14" calcext:value-type="float">
            <text:p>106,376.14</text:p>
          </table:table-cell>
          <table:table-cell table:style-name="ce23" office:value-type="float" office:value="80740.56" calcext:value-type="float">
            <text:p>80,740.56</text:p>
          </table:table-cell>
          <table:table-cell table:style-name="ce23" office:value-type="float" office:value="80686.71" calcext:value-type="float">
            <text:p>80,686.7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200003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12</text:p>
          </table:table-cell>
          <table:table-cell table:style-name="ce19" office:value-type="string" calcext:value-type="string">
            <text:p>SWEATERS (Space WEATher Ena Radiation Sensors) (ref. Elisabetta De Angelis) - ACCORDO ATTUATIVO ASI/INAF n. 2020-14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4I200003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12</text:p>
          </table:table-cell>
          <table:table-cell table:style-name="ce19" office:value-type="string" calcext:value-type="string">
            <text:p>SWEATERS (Space WEATher Ena Radiation Sensors) (ref. Elisabetta De Angelis) - ACCORDO ATTUATIVO ASI/INAF n. 2020-14-HH.0</text:p>
          </table:table-cell>
          <table:table-cell table:style-name="ce23" office:value-type="float" office:value="1808" calcext:value-type="float">
            <text:p>1,808.00</text:p>
          </table:table-cell>
          <table:table-cell table:style-name="ce23" office:value-type="float" office:value="0" calcext:value-type="float">
            <text:p>0.00</text:p>
          </table:table-cell>
          <table:table-cell table:style-name="ce23" office:value-type="float" office:value="36039.2" calcext:value-type="float">
            <text:p>36,039.2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5D170000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33.06</text:p>
          </table:table-cell>
          <table:table-cell table:style-name="ce19" office:value-type="string" calcext:value-type="string">
            <text:p>Attività scientifiche per NOMAD/ACS-TGO ExoMars 2016 e PFS/Mars Express (ref. G. Bellucci) - Accordo Atuativo n. 2018-2-HH.0</text:p>
          </table:table-cell>
          <table:table-cell table:number-columns-repeated="2" table:style-name="ce23" office:value-type="float" office:value="75000" calcext:value-type="float">
            <text:p>75,000.00</text:p>
          </table:table-cell>
          <table:table-cell table:style-name="ce23" office:value-type="float" office:value="170875.43" calcext:value-type="float">
            <text:p>170,875.4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5D170000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33.06</text:p>
          </table:table-cell>
          <table:table-cell table:style-name="ce19" office:value-type="string" calcext:value-type="string">
            <text:p>Attività scientifiche per NOMAD/ACS-TGO ExoMars 2016 e PFS/Mars Express (ref. G. Bellucci) - Accordo Atuativo n. 2018-2-HH.0</text:p>
          </table:table-cell>
          <table:table-cell table:style-name="ce23" office:value-type="float" office:value="256861.33" calcext:value-type="float">
            <text:p>256,861.33</text:p>
          </table:table-cell>
          <table:table-cell table:style-name="ce23" office:value-type="float" office:value="110330.88" calcext:value-type="float">
            <text:p>110,330.88</text:p>
          </table:table-cell>
          <table:table-cell table:style-name="ce23" office:value-type="float" office:value="109545.68" calcext:value-type="float">
            <text:p>109,545.6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5F2100180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1.03</text:p>
          </table:table-cell>
          <table:table-cell table:style-name="ce19" office:value-type="string" calcext:value-type="string">
            <text:p>GALILEO for Science 2.0 (G4S 2.0) (ref. David Lucchesi) - Accordo Attuativo n. 2021-14-HH.0 dell’Accordo Quadro ASI-INAF n. 2016-21-H.0</text:p>
          </table:table-cell>
          <table:table-cell table:number-columns-repeated="2" table:style-name="ce23" office:value-type="float" office:value="253500" calcext:value-type="float">
            <text:p>253,500.00</text:p>
          </table:table-cell>
          <table:table-cell table:style-name="ce23" office:value-type="float" office:value="122137.98" calcext:value-type="float">
            <text:p>122,137.98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5F2100180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1.03</text:p>
          </table:table-cell>
          <table:table-cell table:style-name="ce19" office:value-type="string" calcext:value-type="string">
            <text:p>GALILEO for Science 2.0 (G4S 2.0) (ref. David Lucchesi) - Accordo Attuativo n. 2021-14-HH.0 dell’Accordo Quadro ASI-INAF n. 2016-21-H.0</text:p>
          </table:table-cell>
          <table:table-cell table:style-name="ce23" office:value-type="float" office:value="395971.66" calcext:value-type="float">
            <text:p>395,971.66</text:p>
          </table:table-cell>
          <table:table-cell table:style-name="ce23" office:value-type="float" office:value="150249.59" calcext:value-type="float">
            <text:p>150,249.59</text:p>
          </table:table-cell>
          <table:table-cell table:style-name="ce23" office:value-type="float" office:value="132779.93" calcext:value-type="float">
            <text:p>132,779.9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22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23</text:p>
          </table:table-cell>
          <table:table-cell table:style-name="ce19" office:value-type="string" calcext:value-type="string">
            <text:p>Missione cinese eXTP (ref. M. Feroci) - Partecipazione italiana all'attività di studio - Accordo Attuativo ASI/INAF n. 2018-19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22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23</text:p>
          </table:table-cell>
          <table:table-cell table:style-name="ce19" office:value-type="string" calcext:value-type="string">
            <text:p>Missione cinese eXTP (ref. M. Feroci) - Partecipazione italiana all'attività di studio - Accordo Attuativo ASI/INAF n. 2018-19-HH.0</text:p>
          </table:table-cell>
          <table:table-cell table:style-name="ce23" office:value-type="float" office:value="1022.64" calcext:value-type="float">
            <text:p>1,022.64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28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37.01</text:p>
          </table:table-cell>
          <table:table-cell table:style-name="ce19" office:value-type="string" calcext:value-type="string">
            <text:p>EUCLID-FASE D (ref. A.M. Di Giorgio) Attività scientifica per la missione - Accordo Attuativo ASI-INAF n. 2018-23-HH.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style-name="ce23" office:value-type="float" office:value="956664.65" calcext:value-type="float">
            <text:p>956,664.65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28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37.01</text:p>
          </table:table-cell>
          <table:table-cell table:style-name="ce19" office:value-type="string" calcext:value-type="string">
            <text:p>EUCLID-FASE D (ref. A.M. Di Giorgio) Attività scientifica per la missione - Accordo Attuativo ASI-INAF n. 2018-23-HH.0</text:p>
          </table:table-cell>
          <table:table-cell table:style-name="ce23" office:value-type="float" office:value="977348.35" calcext:value-type="float">
            <text:p>977,348.35</text:p>
          </table:table-cell>
          <table:table-cell table:style-name="ce23" office:value-type="float" office:value="230008.28" calcext:value-type="float">
            <text:p>230,008.28</text:p>
          </table:table-cell>
          <table:table-cell table:style-name="ce23" office:value-type="float" office:value="526635.56" calcext:value-type="float">
            <text:p>526,635.56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3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49.06</text:p>
          </table:table-cell>
          <table:table-cell table:style-name="ce19" office:value-type="string" calcext:value-type="string">
            <text:p>Attività scientifiche per JUICE fase C/D (ref. G. Piccioni) - Accordo Attuativo ASI-INAF n. 2018-25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3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49.06</text:p>
          </table:table-cell>
          <table:table-cell table:style-name="ce19" office:value-type="string" calcext:value-type="string">
            <text:p>Attività scientifiche per JUICE fase C/D (ref. G. Piccioni) - Accordo Attuativo ASI-INAF n. 2018-25-HH.0</text:p>
          </table:table-cell>
          <table:table-cell table:style-name="ce23" office:value-type="float" office:value="251696.28" calcext:value-type="float">
            <text:p>251,696.28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44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06</text:p>
          </table:table-cell>
          <table:table-cell table:style-name="ce19" office:value-type="string" calcext:value-type="string">
            <text:p>Hayabusa 2 (ref. E. Palomba) Partecipazione alla fase E della missione - Accordo Attuativo ASI-INAF n. 2018-27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44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06</text:p>
          </table:table-cell>
          <table:table-cell table:style-name="ce19" office:value-type="string" calcext:value-type="string">
            <text:p>Hayabusa 2 (ref. E. Palomba) Partecipazione alla fase E della missione - Accordo Attuativo ASI-INAF n. 2018-27-HH.0</text:p>
          </table:table-cell>
          <table:table-cell table:style-name="ce23" office:value-type="float" office:value="19211.18" calcext:value-type="float">
            <text:p>19,211.18</text:p>
          </table:table-cell>
          <table:table-cell table:number-columns-repeated="2" table:style-name="ce23" office:value-type="float" office:value="3166.63" calcext:value-type="float">
            <text:p>3,166.63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5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3.26</text:p>
          </table:table-cell>
          <table:table-cell table:style-name="ce19" office:value-type="string" calcext:value-type="string">
            <text:p>THESEUS (ref. L. Amati) - Partecipazione italiana della fase A della missione Theseus in selezione M5 - Accordo Attuativo ASI-INAF n. 2018-29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6C180005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3.26</text:p>
          </table:table-cell>
          <table:table-cell table:style-name="ce19" office:value-type="string" calcext:value-type="string">
            <text:p>THESEUS (ref. L. Amati) - Partecipazione italiana della fase A della missione Theseus in selezione M5 - Accordo Attuativo ASI-INAF n. 2018-29-HH.0</text:p>
          </table:table-cell>
          <table:table-cell table:style-name="ce23" office:value-type="float" office:value="3185.17" calcext:value-type="float">
            <text:p>3,185.17</text:p>
          </table:table-cell>
          <table:table-cell table:number-columns-repeated="2" table:style-name="ce23" office:value-type="float" office:value="674.8" calcext:value-type="float">
            <text:p>674.8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8C1300017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20.04</text:p>
          </table:table-cell>
          <table:table-cell table:style-name="ce19" office:value-type="string" calcext:value-type="string">
            <text:p>Integral - Attività scientifica di sfruttamento dei dati...- Accordo 2013-025-R.0 (ref. P. Uberti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8C1300017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20.04</text:p>
          </table:table-cell>
          <table:table-cell table:style-name="ce19" office:value-type="string" calcext:value-type="string">
            <text:p>Integral - Attività scientifica di sfruttamento dei dati...- Accordo 2013-025-R.0 (ref. P. Ubertini)</text:p>
          </table:table-cell>
          <table:table-cell table:style-name="ce23" office:value-type="float" office:value="2859.48" calcext:value-type="float">
            <text:p>2,859.48</text:p>
          </table:table-cell>
          <table:table-cell table:style-name="ce23" office:value-type="float" office:value="118.34" calcext:value-type="float">
            <text:p>118.34</text:p>
          </table:table-cell>
          <table:table-cell table:style-name="ce23" office:value-type="float" office:value="4020.1" calcext:value-type="float">
            <text:p>4,020.1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8C1300031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49.03</text:p>
          </table:table-cell>
          <table:table-cell table:style-name="ce19" office:value-type="string" calcext:value-type="string">
            <text:p>JUICE Partecipazione italiana alla fase A/B1 - Accordo ASI n. 2013-056–R.O. (ref. Giuseppe Piccio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8C1300031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49.03</text:p>
          </table:table-cell>
          <table:table-cell table:style-name="ce19" office:value-type="string" calcext:value-type="string">
            <text:p>JUICE Partecipazione italiana alla fase A/B1 - Accordo ASI n. 2013-056–R.O. (ref. Giuseppe Piccioni)</text:p>
          </table:table-cell>
          <table:table-cell table:style-name="ce23" office:value-type="float" office:value="6694.5" calcext:value-type="float">
            <text:p>6,694.50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9C2000056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34</text:p>
          </table:table-cell>
          <table:table-cell table:style-name="ce19" office:value-type="string" calcext:value-type="string">
            <text:p>Attività di studio della comunità nazionale dello Space Weather per il popolamento del prototipo di centro dati scientifico ASPIS (ref. A. Milillo) - Accordo Attuativo ASI-INAF n. 2020-35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9C2000056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34</text:p>
          </table:table-cell>
          <table:table-cell table:style-name="ce19" office:value-type="string" calcext:value-type="string">
            <text:p>Attività di studio della comunità nazionale dello Space Weather per il popolamento del prototipo di centro dati scientifico ASPIS (ref. A. Milillo) - Accordo Attuativo ASI-INAF n. 2020-35-HH.0</text:p>
          </table:table-cell>
          <table:table-cell table:style-name="ce23" office:value-type="float" office:value="10568.21" calcext:value-type="float">
            <text:p>10,568.21</text:p>
          </table:table-cell>
          <table:table-cell table:style-name="ce23" office:value-type="float" office:value="0" calcext:value-type="float">
            <text:p>0.00</text:p>
          </table:table-cell>
          <table:table-cell table:style-name="ce23" office:value-type="float" office:value="41117.01" calcext:value-type="float">
            <text:p>41,117.01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9C21000250005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02.15</text:p>
          </table:table-cell>
          <table:table-cell table:style-name="ce19" office:value-type="string" calcext:value-type="string">
            <text:p>TRIS – Optical fiber for IR spectrometer application (ref. M.C. De Sanctis) - ACCORDO ATTUATIVO ASI/INAF n. 2021-3-HH.0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89C21000250005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02.15</text:p>
          </table:table-cell>
          <table:table-cell table:style-name="ce19" office:value-type="string" calcext:value-type="string">
            <text:p>TRIS – Optical fiber for IR spectrometer application (ref. M.C. De Sanctis) - ACCORDO ATTUATIVO ASI/INAF n. 2021-3-HH.0</text:p>
          </table:table-cell>
          <table:table-cell table:style-name="ce23" office:value-type="float" office:value="4619.97" calcext:value-type="float">
            <text:p>4,619.97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91J10000440001</text:p>
          </table:table-cell>
          <table:table-cell table:style-name="ce19" office:value-type="string" calcext:value-type="string">
            <text:p>E</text:p>
          </table:table-cell>
          <table:table-cell table:style-name="ce19" office:value-type="string" calcext:value-type="string">
            <text:p>1.05.04.33.02</text:p>
          </table:table-cell>
          <table:table-cell table:style-name="ce19" office:value-type="string" calcext:value-type="string">
            <text:p>Exomars Scienza - Fase C2/D (su Accordo ASI/Università di Padova n. I/060/10/0) - (ref. A. Coradini)</text:p>
          </table:table-cell>
          <table:table-cell table:number-columns-repeated="3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>
          <table:table-cell table:style-name="ce19" office:value-type="string" calcext:value-type="string">
            <text:p>F91J10000440001</text:p>
          </table:table-cell>
          <table:table-cell table:style-name="ce19" office:value-type="string" calcext:value-type="string">
            <text:p>U</text:p>
          </table:table-cell>
          <table:table-cell table:style-name="ce19" office:value-type="string" calcext:value-type="string">
            <text:p>1.05.04.33.02</text:p>
          </table:table-cell>
          <table:table-cell table:style-name="ce19" office:value-type="string" calcext:value-type="string">
            <text:p>Exomars Scienza - Fase C2/D (su Accordo ASI/Università di Padova n. I/060/10/0) - (ref. A. Coradini)</text:p>
          </table:table-cell>
          <table:table-cell table:style-name="ce23" office:value-type="float" office:value="23669.45" calcext:value-type="float">
            <text:p>23,669.45</text:p>
          </table:table-cell>
          <table:table-cell table:number-columns-repeated="2" table:style-name="ce23" office:value-type="float" office:value="0" calcext:value-type="float">
            <text:p>0.00</text:p>
          </table:table-cell>
          <table:table-cell table:number-columns-repeated="1017"/>
        </table:table-row>
        <table:table-row table:style-name="ro1" table:number-rows-repeated="104795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'Dati Esportati'.A2:'Dati Esportati'.G2" table:display-filter-buttons="true" table:orientation="column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zxx" fo:country="none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number:number-style style:name="N0">
      <number:number number:min-integer-digits="1"/>
    </number:number-style>
    <number:date-style style:name="N159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time-style style:name="N158">
      <number:hours/>
      <number:text>:</number:text>
      <number:minutes number:style="long"/>
      <number:text>:</number:text>
      <number:seconds number:style="long"/>
    </number:time-style>
    <number:time-style style:name="N15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55">
      <number:hours/>
      <number:text>:</number:text>
      <number:minutes number:style="long"/>
      <number:text> </number:text>
      <number:am-pm/>
    </number:time-style>
    <number:date-style style:name="N154">
      <number:month number:textual="true"/>
      <number:text>-</number:text>
      <number:year/>
    </number:date-style>
    <number:currency-style style:name="N150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50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50P0"/>
    </number:currency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47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47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47P0"/>
    </number:currency-style>
    <number:date-style style:name="N151">
      <number:month/>
      <number:text>/</number:text>
      <number:day/>
      <number:text>/</number:text>
      <number:year number:style="long"/>
    </number:date-style>
    <number:time-style style:name="N122">
      <number:minutes number:style="long"/>
      <number:text>:</number:text>
      <number:seconds number:style="long" number:decimal-places="1"/>
    </number:time-style>
    <number:date-style style:name="N152">
      <number:day/>
      <number:text>-</number:text>
      <number:month number:textual="true"/>
      <number:text>-</number:text>
      <number:year/>
    </number:dat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currency-style style:name="N136P0" style:volatile="true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6P1" style:volatile="true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6P2" style:volatile="true">
      <number:currency-symbol/>
      <number:fill-character> </number:fill-character>
      <number:text>- </number:text>
    </number:currency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49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49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49P0"/>
    </number:currency-style>
    <number:date-style style:name="N153">
      <number:day/>
      <number:text>-</number:text>
      <number:month number:textual="true"/>
    </number:date-style>
    <number:time-style style:name="N124">
      <number:minutes number:style="long"/>
      <number:text>:</number:text>
      <number:seconds number:style="long"/>
    </number:time-style>
    <number:time-style style:name="N157">
      <number:hours/>
      <number:text>:</number:text>
      <number:minutes number:style="long"/>
    </number:time-style>
    <number:currency-style style:name="N128P0" style:volatile="true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8P1" style:volatile="true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28P2" style:volatile="true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> </number:text>
      <number:fill-character> </number:fill-character>
      <number:text>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2P0"/>
    </number:number-style>
    <number:number-style style:name="N144P0" style:volatile="true">
      <number:number number:decimal-places="0" number:min-decimal-places="0" number:min-integer-digits="1" number:grouping="true"/>
      <number:text> </number:text>
    </number:number-style>
    <number:number-style style:name="N14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currency-style style:name="N146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46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46P0"/>
    </number:currency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PageStyle_5f_Dati_20_Esportati" style:display-name="PageStyle_Dati Esportati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dministrator</meta:initial-creator>
    <dc:creator>Administrator</dc:creator>
    <meta:creation-date>2026-05-29T16:34:17</meta:creation-date>
    <dc:date>2026-05-29T16:42:57</dc:date>
    <meta:generator>LibreOffice/7.3.7.2$Linux_X86_64 LibreOffice_project/30$Build-2</meta:generator>
    <meta:document-statistic meta:table-count="1" meta:cell-count="4333" meta:object-count="0"/>
    <meta:user-defined meta:name="AppVersion">16.0300</meta:user-defined>
  </office:meta>
</office:document-meta>
</file>